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22">
      <style:table-cell-properties style:vertical-align="middle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36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22">
      <style:table-cell-properties style:vertical-align="middle" fo:wrap-option="wrap" fo:background-color="#FFFFFF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thin solid #CCCCFF" fo:border-bottom="none" fo:border-left="thin solid #CCCCFF" fo:border-right="thin solid #CCCCFF" style:vertical-align="automatic" fo:wrap-option="wrap" fo:background-color="#6666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36">
      <style:table-cell-properties fo:border-top="thin solid #CCCCFF" fo:border-bottom="none" fo:border-left="thin solid #CCCCFF" fo:border-right="thin solid #CCCCFF" style:vertical-align="automatic" fo:wrap-option="wrap" fo:background-color="#666699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Tahoma" style:font-name-asian="Tahoma" style:font-name-complex="Tahoma" fo:font-size="8pt" style:font-size-asian="8pt" style:font-size-complex="8pt"/>
    </style:style>
    <style:style style:name="ce17" style:family="table-cell" style:parent-style-name="Default" style:data-style-name="N36">
      <style:table-cell-properties fo:border="thin solid #000000" style:vertical-align="middle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36"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2.69875cm"/>
    </style:style>
    <style:style style:name="co3" style:family="table-column">
      <style:table-column-properties fo:break-before="auto" style:column-width="3.75708333333333cm"/>
    </style:style>
    <style:style style:name="co4" style:family="table-column">
      <style:table-column-properties fo:break-before="auto" style:column-width="2.09020833333333cm" style:use-optimal-column-width="true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3.22791666666667cm"/>
    </style:style>
    <style:style style:name="co8" style:family="table-column">
      <style:table-column-properties fo:break-before="auto" style:column-width="3.01625cm" style:use-optimal-column-width="true"/>
    </style:style>
    <style:style style:name="co9" style:family="table-column">
      <style:table-column-properties fo:break-before="auto" style:column-width="2.91041666666667cm" style:use-optimal-column-width="true"/>
    </style:style>
    <style:style style:name="co10" style:family="table-column">
      <style:table-column-properties fo:break-before="auto" style:column-width="3.70416666666667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38.25pt" style:use-optimal-row-height="true" fo:break-before="auto"/>
    </style:style>
    <style:style style:name="ro5" style:family="table-row">
      <style:table-row-properties style:row-height="39.6pt" style:use-optimal-row-height="false" fo:break-before="auto"/>
    </style:style>
    <style:style style:name="ro6" style:family="table-row">
      <style:table-row-properties style:row-height="4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4_July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2"/>
        <table:table-column table:style-name="co9" table:default-cell-style-name="ce18"/>
        <table:table-column table:style-name="co10" table:default-cell-style-name="ce6"/>
        <table:table-column table:style-name="co11" table:number-columns-repeated="16374" table:default-cell-style-name="ce2"/>
        <table:table-row table:style-name="ro1">
          <table:table-cell/>
          <table:table-cell office:value-type="string" table:style-name="ce3">
            <text:p>Invoices over £25,000</text:p>
          </table:table-cell>
          <table:table-cell table:style-name="ce4"/>
          <table:table-cell table:style-name="ce5"/>
          <table:table-cell table:style-name="ce6"/>
          <table:table-cell table:number-columns-repeated="3" table:style-name="ce7"/>
          <table:table-cell table:style-name="ce8"/>
          <table:table-cell office:value-type="date" office:date-value="2026-07-01T00:00:00" table:style-name="ce9">
            <text:p>Jul-26</text:p>
          </table:table-cell>
          <table:table-cell table:number-columns-repeated="16374"/>
        </table:table-row>
        <table:table-row table:style-name="ro1">
          <table:table-cell/>
          <table:table-cell table:number-columns-repeated="7" table:style-name="ce7"/>
          <table:table-cell table:style-name="ce8"/>
          <table:table-cell table:style-name="ce7"/>
          <table:table-cell table:number-columns-repeated="16374"/>
        </table:table-row>
        <table:table-row table:style-name="ro2">
          <table:table-cell/>
          <table:table-cell office:value-type="string" table:style-name="ce10">
            <text:p>Department Family</text:p>
          </table:table-cell>
          <table:table-cell office:value-type="string" table:style-name="ce10">
            <text:p>Entity</text:p>
          </table:table-cell>
          <table:table-cell office:value-type="string" table:style-name="ce10">
            <text:p>Date Paid</text:p>
          </table:table-cell>
          <table:table-cell office:value-type="string" table:style-name="ce10">
            <text:p>Expense Type</text:p>
          </table:table-cell>
          <table:table-cell office:value-type="string" table:style-name="ce10">
            <text:p>Expense Area</text:p>
          </table:table-cell>
          <table:table-cell office:value-type="string" table:style-name="ce10">
            <text:p>Supplier Name</text:p>
          </table:table-cell>
          <table:table-cell office:value-type="string" table:style-name="ce10">
            <text:p>Transaction Reference</text:p>
          </table:table-cell>
          <table:table-cell office:value-type="string" table:style-name="ce11">
            <text:p>Amount</text:p>
          </table:table-cell>
          <table:table-cell office:value-type="string" table:style-name="ce10">
            <text:p>Description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4041844</text:p>
          </table:table-cell>
          <table:table-cell office:value-type="float" office:value="25300.99" table:style-name="ce17">
            <text:p>25,300.99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6">
            <text:p>4041846</text:p>
          </table:table-cell>
          <table:table-cell office:value-type="float" office:value="25064.69" table:style-name="ce17">
            <text:p>25,064.69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6">
            <text:p>4041859</text:p>
          </table:table-cell>
          <table:table-cell office:value-type="float" office:value="51919.58" table:style-name="ce17">
            <text:p>51,919.58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4041873</text:p>
          </table:table-cell>
          <table:table-cell office:value-type="float" office:value="27619.96" table:style-name="ce17">
            <text:p>27,619.96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4041916</text:p>
          </table:table-cell>
          <table:table-cell office:value-type="float" office:value="34617.599999999999" table:style-name="ce17">
            <text:p>34,617.6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6">
            <text:p>4041980</text:p>
          </table:table-cell>
          <table:table-cell office:value-type="float" office:value="81022.5" table:style-name="ce17">
            <text:p>81,022.5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Csl Behring Uk Ltd</text:p>
          </table:table-cell>
          <table:table-cell office:value-type="string" table:style-name="ce16">
            <text:p>4042034</text:p>
          </table:table-cell>
          <table:table-cell office:value-type="float" office:value="26448" table:style-name="ce17">
            <text:p>26,448.0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Bayer Plc</text:p>
          </table:table-cell>
          <table:table-cell office:value-type="string" table:style-name="ce16">
            <text:p>4042290</text:p>
          </table:table-cell>
          <table:table-cell office:value-type="float" office:value="32719.78" table:style-name="ce17">
            <text:p>32,719.78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cura Uk Ltd</text:p>
          </table:table-cell>
          <table:table-cell office:value-type="string" table:style-name="ce16">
            <text:p>4042571</text:p>
          </table:table-cell>
          <table:table-cell office:value-type="float" office:value="34070.54" table:style-name="ce17">
            <text:p>34,070.54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cura Uk Ltd</text:p>
          </table:table-cell>
          <table:table-cell office:value-type="string" table:style-name="ce16">
            <text:p>4042589</text:p>
          </table:table-cell>
          <table:table-cell office:value-type="float" office:value="29626.560000000001" table:style-name="ce17">
            <text:p>29,626.56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6">
            <text:p>4042636</text:p>
          </table:table-cell>
          <table:table-cell office:value-type="float" office:value="26463.07" table:style-name="ce17">
            <text:p>26,463.07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4042643</text:p>
          </table:table-cell>
          <table:table-cell office:value-type="float" office:value="38313" table:style-name="ce17">
            <text:p>38,313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6">
            <text:p>4042763</text:p>
          </table:table-cell>
          <table:table-cell office:value-type="float" office:value="49052.58" table:style-name="ce17">
            <text:p>49,052.5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4042764</text:p>
          </table:table-cell>
          <table:table-cell office:value-type="float" office:value="34501.82" table:style-name="ce17">
            <text:p>34,501.8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4042793</text:p>
          </table:table-cell>
          <table:table-cell office:value-type="float" office:value="27550.799999999999" table:style-name="ce17">
            <text:p>27,550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PHARMASERVICES INCOME AND EXPENDITUR</text:p>
          </table:table-cell>
          <table:table-cell office:value-type="string" table:style-name="ce15">
            <text:p>The Newcastle Upon Tyne Hospitals NHS Foundation Trust</text:p>
          </table:table-cell>
          <table:table-cell office:value-type="string" table:style-name="ce16">
            <text:p>4042865</text:p>
          </table:table-cell>
          <table:table-cell office:value-type="float" office:value="28445.5" table:style-name="ce17">
            <text:p>28,445.50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4T01:00:00" table:style-name="ce13">
            <text:p>14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ierre Fabre Ltd</text:p>
          </table:table-cell>
          <table:table-cell office:value-type="string" table:style-name="ce16">
            <text:p>4043264</text:p>
          </table:table-cell>
          <table:table-cell office:value-type="float" office:value="26403.46" table:style-name="ce17">
            <text:p>26,403.4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PHARMASERVICES INCOME AND EXPENDITUR</text:p>
          </table:table-cell>
          <table:table-cell office:value-type="string" table:style-name="ce15">
            <text:p>Qe Facilities Ltd</text:p>
          </table:table-cell>
          <table:table-cell office:value-type="string" table:style-name="ce16">
            <text:p>4043274</text:p>
          </table:table-cell>
          <table:table-cell office:value-type="float" office:value="30637.01" table:style-name="ce17">
            <text:p>30,637.01</text:p>
          </table:table-cell>
          <table:table-cell office:value-type="string" table:style-name="ce15">
            <text:p>Postage and Carriage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4043338</text:p>
          </table:table-cell>
          <table:table-cell office:value-type="float" office:value="34894.769999999997" table:style-name="ce17">
            <text:p>34,894.77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cura Uk Ltd</text:p>
          </table:table-cell>
          <table:table-cell office:value-type="string" table:style-name="ce16">
            <text:p>4043784</text:p>
          </table:table-cell>
          <table:table-cell office:value-type="float" office:value="29626.560000000001" table:style-name="ce17">
            <text:p>29,626.5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mgen Ltd</text:p>
          </table:table-cell>
          <table:table-cell office:value-type="string" table:style-name="ce16">
            <text:p>4043840</text:p>
          </table:table-cell>
          <table:table-cell office:value-type="float" office:value="28197" table:style-name="ce17">
            <text:p>28,197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6">
            <text:p>4043878</text:p>
          </table:table-cell>
          <table:table-cell office:value-type="float" office:value="30540.240000000002" table:style-name="ce17">
            <text:p>30,540.2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6">
            <text:p>4043930</text:p>
          </table:table-cell>
          <table:table-cell office:value-type="float" office:value="25209.94" table:style-name="ce17">
            <text:p>25,209.9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bbvie Ltd</text:p>
          </table:table-cell>
          <table:table-cell office:value-type="string" table:style-name="ce16">
            <text:p>4044006</text:p>
          </table:table-cell>
          <table:table-cell office:value-type="float" office:value="43751.53" table:style-name="ce17">
            <text:p>43,751.53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6">
            <text:p>4044079</text:p>
          </table:table-cell>
          <table:table-cell office:value-type="float" office:value="27076.5" table:style-name="ce17">
            <text:p>27,076.5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6">
            <text:p>4044086</text:p>
          </table:table-cell>
          <table:table-cell office:value-type="float" office:value="33704.639999999999" table:style-name="ce17">
            <text:p>33,704.6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4044143</text:p>
          </table:table-cell>
          <table:table-cell office:value-type="float" office:value="29641.08" table:style-name="ce17">
            <text:p>29,641.0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hoenix Healthcare Distribution Ltd</text:p>
          </table:table-cell>
          <table:table-cell office:value-type="string" table:style-name="ce16">
            <text:p>4044149</text:p>
          </table:table-cell>
          <table:table-cell office:value-type="float" office:value="29520" table:style-name="ce17">
            <text:p>29,52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4044158</text:p>
          </table:table-cell>
          <table:table-cell office:value-type="float" office:value="49345.1" table:style-name="ce17">
            <text:p>49,345.1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Bayer Plc</text:p>
          </table:table-cell>
          <table:table-cell office:value-type="string" table:style-name="ce16">
            <text:p>4044163</text:p>
          </table:table-cell>
          <table:table-cell office:value-type="float" office:value="26534.400000000001" table:style-name="ce17">
            <text:p>26,534.4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6">
            <text:p>4044264</text:p>
          </table:table-cell>
          <table:table-cell office:value-type="float" office:value="43002.3" table:style-name="ce17">
            <text:p>43,002.3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6">
            <text:p>4044294</text:p>
          </table:table-cell>
          <table:table-cell office:value-type="float" office:value="36922.5" table:style-name="ce17">
            <text:p>36,922.5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4044317</text:p>
          </table:table-cell>
          <table:table-cell office:value-type="float" office:value="26185.31" table:style-name="ce17">
            <text:p>26,185.3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4044417</text:p>
          </table:table-cell>
          <table:table-cell office:value-type="float" office:value="52884.15" table:style-name="ce17">
            <text:p>52,884.1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6">
            <text:p>4044522</text:p>
          </table:table-cell>
          <table:table-cell office:value-type="float" office:value="62568.6" table:style-name="ce17">
            <text:p>62,568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olar Speed Distribution Ltd</text:p>
          </table:table-cell>
          <table:table-cell office:value-type="string" table:style-name="ce16">
            <text:p>4044527</text:p>
          </table:table-cell>
          <table:table-cell office:value-type="float" office:value="30504" table:style-name="ce17">
            <text:p>30,504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Aah Hospital Service</text:p>
          </table:table-cell>
          <table:table-cell office:value-type="string" table:style-name="ce16">
            <text:p>4044537</text:p>
          </table:table-cell>
          <table:table-cell office:value-type="float" office:value="26618.04" table:style-name="ce17">
            <text:p>26,618.0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Gilead Sciences Ltd</text:p>
          </table:table-cell>
          <table:table-cell office:value-type="string" table:style-name="ce16">
            <text:p>4044610</text:p>
          </table:table-cell>
          <table:table-cell office:value-type="float" office:value="27342" table:style-name="ce17">
            <text:p>27,342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30T01:00:00" table:style-name="ce13">
            <text:p>30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SERVICES INCOME AND EXPENDITURE</text:p>
          </table:table-cell>
          <table:table-cell office:value-type="string" table:style-name="ce15">
            <text:p>Pierre Fabre Ltd</text:p>
          </table:table-cell>
          <table:table-cell office:value-type="string" table:style-name="ce16">
            <text:p>4044914</text:p>
          </table:table-cell>
          <table:table-cell office:value-type="float" office:value="42053.8" table:style-name="ce17">
            <text:p>42,053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6">
            <text:p>7155283</text:p>
          </table:table-cell>
          <table:table-cell office:value-type="float" office:value="97210.66" table:style-name="ce17">
            <text:p>97,210.66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CLINICAL BOARD 4 MANAGEMENT</text:p>
          </table:table-cell>
          <table:table-cell office:value-type="string" table:style-name="ce15">
            <text:p>North East Ambulance Service NHS Foundation Trust</text:p>
          </table:table-cell>
          <table:table-cell office:value-type="string" table:style-name="ce16">
            <text:p>7265157</text:p>
          </table:table-cell>
          <table:table-cell office:value-type="float" office:value="29493.1" table:style-name="ce17">
            <text:p>29,493.1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Qe Facilities Ltd</text:p>
          </table:table-cell>
          <table:table-cell office:value-type="string" table:style-name="ce16">
            <text:p>7293650</text:p>
          </table:table-cell>
          <table:table-cell office:value-type="float" office:value="28974.23" table:style-name="ce17">
            <text:p>28,974.23</text:p>
          </table:table-cell>
          <table:table-cell office:value-type="string" table:style-name="ce15">
            <text:p>Postage and Carriag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SURGICAL SERVICES</text:p>
          </table:table-cell>
          <table:table-cell office:value-type="string" table:style-name="ce15">
            <text:p>Newcastle University</text:p>
          </table:table-cell>
          <table:table-cell office:value-type="string" table:style-name="ce16">
            <text:p>7324364</text:p>
          </table:table-cell>
          <table:table-cell office:value-type="float" office:value="29869.200000000001" table:style-name="ce17">
            <text:p>29,869.20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356240</text:p>
          </table:table-cell>
          <table:table-cell office:value-type="float" office:value="35390.379999999997" table:style-name="ce17">
            <text:p>35,390.38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356241</text:p>
          </table:table-cell>
          <table:table-cell office:value-type="float" office:value="75555.3" table:style-name="ce17">
            <text:p>75,555.30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356243</text:p>
          </table:table-cell>
          <table:table-cell office:value-type="float" office:value="53310.35" table:style-name="ce17">
            <text:p>53,310.35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356244</text:p>
          </table:table-cell>
          <table:table-cell office:value-type="float" office:value="44496.57" table:style-name="ce17">
            <text:p>44,496.57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OPHTHALMOLOGY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6">
            <text:p>7358254</text:p>
          </table:table-cell>
          <table:table-cell office:value-type="float" office:value="75844.36" table:style-name="ce17">
            <text:p>75,844.36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NEUROSCIENCES</text:p>
          </table:table-cell>
          <table:table-cell office:value-type="string" table:style-name="ce15">
            <text:p>Newcastle University</text:p>
          </table:table-cell>
          <table:table-cell office:value-type="string" table:style-name="ce16">
            <text:p>7359715</text:p>
          </table:table-cell>
          <table:table-cell office:value-type="float" office:value="63073" table:style-name="ce17">
            <text:p>63,073.00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Geoffrey Robinson Ltd</text:p>
          </table:table-cell>
          <table:table-cell office:value-type="string" table:style-name="ce16">
            <text:p>7360010</text:p>
          </table:table-cell>
          <table:table-cell office:value-type="float" office:value="42227.1" table:style-name="ce17">
            <text:p>42,227.10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361889</text:p>
          </table:table-cell>
          <table:table-cell office:value-type="float" office:value="25797.93" table:style-name="ce17">
            <text:p>25,797.93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361891</text:p>
          </table:table-cell>
          <table:table-cell office:value-type="float" office:value="34827.949999999997" table:style-name="ce17">
            <text:p>34,827.95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Gateshead Health NHS Foundation Trust</text:p>
          </table:table-cell>
          <table:table-cell office:value-type="string" table:style-name="ce16">
            <text:p>7363098</text:p>
          </table:table-cell>
          <table:table-cell office:value-type="float" office:value="110573" table:style-name="ce17">
            <text:p>110,573.00</text:p>
          </table:table-cell>
          <table:table-cell office:value-type="string" table:style-name="ce15">
            <text:p>Additions - Information Technolog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6">
            <text:p>7363150</text:p>
          </table:table-cell>
          <table:table-cell office:value-type="float" office:value="89883.04" table:style-name="ce17">
            <text:p>89,883.04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OPHTHALMOLOGY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6">
            <text:p>7367907</text:p>
          </table:table-cell>
          <table:table-cell office:value-type="float" office:value="105808.88" table:style-name="ce17">
            <text:p>105,808.88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Qe Facilities Ltd</text:p>
          </table:table-cell>
          <table:table-cell office:value-type="string" table:style-name="ce16">
            <text:p>7392737</text:p>
          </table:table-cell>
          <table:table-cell office:value-type="float" office:value="53323.14" table:style-name="ce17">
            <text:p>53,323.14</text:p>
          </table:table-cell>
          <table:table-cell office:value-type="string" table:style-name="ce15">
            <text:p>Postage and Carriag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OPHTHALMOLOGY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6">
            <text:p>7393039</text:p>
          </table:table-cell>
          <table:table-cell office:value-type="float" office:value="75098.23" table:style-name="ce17">
            <text:p>75,098.23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Operating Lease Expenditure (net)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395837</text:p>
          </table:table-cell>
          <table:table-cell office:value-type="float" office:value="297648.13" table:style-name="ce17">
            <text:p>297,648.13</text:p>
          </table:table-cell>
          <table:table-cell office:value-type="string" table:style-name="ce15">
            <text:p>Lease Ren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ENTRAL RESERVE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397272</text:p>
          </table:table-cell>
          <table:table-cell office:value-type="float" office:value="150000" table:style-name="ce17">
            <text:p>150,000.00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Cyclescheme Ltd</text:p>
          </table:table-cell>
          <table:table-cell office:value-type="string" table:style-name="ce16">
            <text:p>7397546</text:p>
          </table:table-cell>
          <table:table-cell office:value-type="float" office:value="39893.019999999997" table:style-name="ce17">
            <text:p>39,893.02</text:p>
          </table:table-cell>
          <table:table-cell office:value-type="string" table:style-name="ce15">
            <text:p>Staff Benefi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Healthcare Support (Newcastle) Ltd</text:p>
          </table:table-cell>
          <table:table-cell office:value-type="string" table:style-name="ce16">
            <text:p>7399843</text:p>
          </table:table-cell>
          <table:table-cell office:value-type="float" office:value="5045091.32" table:style-name="ce17">
            <text:p>5,045,091.32</text:p>
          </table:table-cell>
          <table:table-cell office:value-type="string" table:style-name="ce15">
            <text:p>Additions - Infrastructure Asse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401301</text:p>
          </table:table-cell>
          <table:table-cell office:value-type="float" office:value="35181.71" table:style-name="ce17">
            <text:p>35,181.71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Inventories</text:p>
          </table:table-cell>
          <table:table-cell office:value-type="string" table:style-name="ce15">
            <text:p>STOCK</text:p>
          </table:table-cell>
          <table:table-cell office:value-type="string" table:style-name="ce15">
            <text:p>Bar Code Data Ltd</text:p>
          </table:table-cell>
          <table:table-cell office:value-type="string" table:style-name="ce16">
            <text:p>7401370</text:p>
          </table:table-cell>
          <table:table-cell office:value-type="float" office:value="25728" table:style-name="ce17">
            <text:p>25,728.00</text:p>
          </table:table-cell>
          <table:table-cell office:value-type="string" table:style-name="ce15">
            <text:p>Raw Materials And Consumabl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01378</text:p>
          </table:table-cell>
          <table:table-cell office:value-type="float" office:value="35735.51" table:style-name="ce17">
            <text:p>35,735.51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401887</text:p>
          </table:table-cell>
          <table:table-cell office:value-type="float" office:value="75555.3" table:style-name="ce17">
            <text:p>75,555.30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01889</text:p>
          </table:table-cell>
          <table:table-cell office:value-type="float" office:value="30700.799999999999" table:style-name="ce17">
            <text:p>30,700.8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401891</text:p>
          </table:table-cell>
          <table:table-cell office:value-type="float" office:value="53310.35" table:style-name="ce17">
            <text:p>53,310.35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401892</text:p>
          </table:table-cell>
          <table:table-cell office:value-type="float" office:value="48987.27" table:style-name="ce17">
            <text:p>48,987.27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401897</text:p>
          </table:table-cell>
          <table:table-cell office:value-type="float" office:value="25797.93" table:style-name="ce17">
            <text:p>25,797.93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HS Property Services Ltd</text:p>
          </table:table-cell>
          <table:table-cell office:value-type="string" table:style-name="ce16">
            <text:p>7402456</text:p>
          </table:table-cell>
          <table:table-cell office:value-type="float" office:value="35390.379999999997" table:style-name="ce17">
            <text:p>35,390.38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B Braun Medical Ltd</text:p>
          </table:table-cell>
          <table:table-cell office:value-type="string" table:style-name="ce16">
            <text:p>7403522</text:p>
          </table:table-cell>
          <table:table-cell office:value-type="float" office:value="95157.07" table:style-name="ce17">
            <text:p>95,157.07</text:p>
          </table:table-cell>
          <table:table-cell office:value-type="string" table:style-name="ce15">
            <text:p>Med Surg Eqpt Mtce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Geoffrey Robinson Ltd</text:p>
          </table:table-cell>
          <table:table-cell office:value-type="string" table:style-name="ce16">
            <text:p>7404067</text:p>
          </table:table-cell>
          <table:table-cell office:value-type="float" office:value="34182.120000000003" table:style-name="ce17">
            <text:p>34,182.12</text:p>
          </table:table-cell>
          <table:table-cell office:value-type="string" table:style-name="ce15">
            <text:p>Engineer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Technology Scheme</text:p>
          </table:table-cell>
          <table:table-cell office:value-type="string" table:style-name="ce15">
            <text:p>TECHNOLOGY SCHEME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404196</text:p>
          </table:table-cell>
          <table:table-cell office:value-type="float" office:value="39392.29" table:style-name="ce17">
            <text:p>39,392.29</text:p>
          </table:table-cell>
          <table:table-cell office:value-type="string" table:style-name="ce15">
            <text:p>Technology Schem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OTHER SERVICES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6">
            <text:p>7404280</text:p>
          </table:table-cell>
          <table:table-cell office:value-type="float" office:value="-97546" table:style-name="ce17">
            <text:p>-97,546.00</text:p>
          </table:table-cell>
          <table:table-cell office:value-type="string" table:style-name="ce15">
            <text:p>Trust Grade - Higher Specialty Trainee (St 3+)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04511</text:p>
          </table:table-cell>
          <table:table-cell office:value-type="float" office:value="2098658.92" table:style-name="ce17">
            <text:p>2,098,658.92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Digital and Technology Service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405664</text:p>
          </table:table-cell>
          <table:table-cell office:value-type="float" office:value="26930" table:style-name="ce17">
            <text:p>26,930.00</text:p>
          </table:table-cell>
          <table:table-cell office:value-type="string" table:style-name="ce15">
            <text:p>Professional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ah Hospital Service</text:p>
          </table:table-cell>
          <table:table-cell office:value-type="string" table:style-name="ce16">
            <text:p>7406013</text:p>
          </table:table-cell>
          <table:table-cell office:value-type="float" office:value="33360" table:style-name="ce17">
            <text:p>33,36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Lloyds Clinical Limited</text:p>
          </table:table-cell>
          <table:table-cell office:value-type="string" table:style-name="ce16">
            <text:p>7406384</text:p>
          </table:table-cell>
          <table:table-cell office:value-type="float" office:value="36068.400000000001" table:style-name="ce17">
            <text:p>36,068.40</text:p>
          </table:table-cell>
          <table:table-cell office:value-type="string" table:style-name="ce15">
            <text:p>Contract : Other Extern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6">
            <text:p>7406443</text:p>
          </table:table-cell>
          <table:table-cell office:value-type="float" office:value="51008.77" table:style-name="ce17">
            <text:p>51,008.77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6">
            <text:p>7406444</text:p>
          </table:table-cell>
          <table:table-cell office:value-type="float" office:value="38345.93" table:style-name="ce17">
            <text:p>38,345.93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30T01:00:00" table:style-name="ce13">
            <text:p>30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6">
            <text:p>7406705</text:p>
          </table:table-cell>
          <table:table-cell office:value-type="float" office:value="33487.949999999997" table:style-name="ce17">
            <text:p>33,487.95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SURGICAL SERVICES</text:p>
          </table:table-cell>
          <table:table-cell office:value-type="string" table:style-name="ce15">
            <text:p>Gateshead Health NHS Foundation Trust</text:p>
          </table:table-cell>
          <table:table-cell office:value-type="string" table:style-name="ce16">
            <text:p>7406709</text:p>
          </table:table-cell>
          <table:table-cell office:value-type="float" office:value="29465.35" table:style-name="ce17">
            <text:p>29,465.35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HERAPY SERVICES</text:p>
          </table:table-cell>
          <table:table-cell office:value-type="string" table:style-name="ce15">
            <text:p>Blatchford Limited</text:p>
          </table:table-cell>
          <table:table-cell office:value-type="string" table:style-name="ce16">
            <text:p>7406801</text:p>
          </table:table-cell>
          <table:table-cell office:value-type="float" office:value="121362.66" table:style-name="ce17">
            <text:p>121,362.66</text:p>
          </table:table-cell>
          <table:table-cell office:value-type="string" table:style-name="ce15">
            <text:p>Appliances: Limb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07155</text:p>
          </table:table-cell>
          <table:table-cell office:value-type="float" office:value="1924106.99" table:style-name="ce17">
            <text:p>1,924,106.99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CLC Contractors Ltd</text:p>
          </table:table-cell>
          <table:table-cell office:value-type="string" table:style-name="ce16">
            <text:p>7407234</text:p>
          </table:table-cell>
          <table:table-cell office:value-type="float" office:value="48000" table:style-name="ce17">
            <text:p>48,000.00</text:p>
          </table:table-cell>
          <table:table-cell office:value-type="string" table:style-name="ce15">
            <text:p>Minor Work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Apogee Corporation Ltd</text:p>
          </table:table-cell>
          <table:table-cell office:value-type="string" table:style-name="ce16">
            <text:p>7407269</text:p>
          </table:table-cell>
          <table:table-cell office:value-type="float" office:value="45537.24" table:style-name="ce17">
            <text:p>45,537.24</text:p>
          </table:table-cell>
          <table:table-cell office:value-type="string" table:style-name="ce15">
            <text:p>Confidential Waste Servi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07559</text:p>
          </table:table-cell>
          <table:table-cell office:value-type="float" office:value="28972.69" table:style-name="ce17">
            <text:p>28,972.6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6">
            <text:p>7408127</text:p>
          </table:table-cell>
          <table:table-cell office:value-type="float" office:value="488276.22" table:style-name="ce17">
            <text:p>488,276.22</text:p>
          </table:table-cell>
          <table:table-cell office:value-type="string" table:style-name="ce15">
            <text:p>Blood Produ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Education and Training - Non-Staff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Northumbria University</text:p>
          </table:table-cell>
          <table:table-cell office:value-type="string" table:style-name="ce16">
            <text:p>7408240</text:p>
          </table:table-cell>
          <table:table-cell office:value-type="float" office:value="133000" table:style-name="ce17">
            <text:p>133,000.00</text:p>
          </table:table-cell>
          <table:table-cell office:value-type="string" table:style-name="ce15">
            <text:p>Training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08610</text:p>
          </table:table-cell>
          <table:table-cell office:value-type="float" office:value="27053.46" table:style-name="ce17">
            <text:p>27,053.4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08611</text:p>
          </table:table-cell>
          <table:table-cell office:value-type="float" office:value="25249.9" table:style-name="ce17">
            <text:p>25,249.9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08682</text:p>
          </table:table-cell>
          <table:table-cell office:value-type="float" office:value="35769.599999999999" table:style-name="ce17">
            <text:p>35,769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08783</text:p>
          </table:table-cell>
          <table:table-cell office:value-type="float" office:value="37299" table:style-name="ce17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08811</text:p>
          </table:table-cell>
          <table:table-cell office:value-type="float" office:value="37299" table:style-name="ce17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Lloyds Clinical Limited</text:p>
          </table:table-cell>
          <table:table-cell office:value-type="string" table:style-name="ce16">
            <text:p>7408866</text:p>
          </table:table-cell>
          <table:table-cell office:value-type="float" office:value="25775.34" table:style-name="ce17">
            <text:p>25,775.3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6">
            <text:p>7409261</text:p>
          </table:table-cell>
          <table:table-cell office:value-type="float" office:value="214320" table:style-name="ce17">
            <text:p>214,32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himadzu Uk Ltd</text:p>
          </table:table-cell>
          <table:table-cell office:value-type="string" table:style-name="ce16">
            <text:p>7409471</text:p>
          </table:table-cell>
          <table:table-cell office:value-type="float" office:value="27213.96" table:style-name="ce17">
            <text:p>27,213.96</text:p>
          </table:table-cell>
          <table:table-cell office:value-type="string" table:style-name="ce15">
            <text:p>Laboratory Equipment -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Revvity (UK) Ltd</text:p>
          </table:table-cell>
          <table:table-cell office:value-type="string" table:style-name="ce16">
            <text:p>7409515</text:p>
          </table:table-cell>
          <table:table-cell office:value-type="float" office:value="42532.800000000003" table:style-name="ce17">
            <text:p>42,532.80</text:p>
          </table:table-cell>
          <table:table-cell office:value-type="string" table:style-name="ce15">
            <text:p>Laboratory Equipment -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6">
            <text:p>7409555</text:p>
          </table:table-cell>
          <table:table-cell office:value-type="float" office:value="65640" table:style-name="ce17">
            <text:p>65,640.0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6">
            <text:p>7409573</text:p>
          </table:table-cell>
          <table:table-cell office:value-type="float" office:value="200746.81" table:style-name="ce17">
            <text:p>200,746.81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6">
            <text:p>7409576</text:p>
          </table:table-cell>
          <table:table-cell office:value-type="float" office:value="-26429.05" table:style-name="ce17">
            <text:p>-26,429.05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ENT</text:p>
          </table:table-cell>
          <table:table-cell office:value-type="string" table:style-name="ce15">
            <text:p>Outpatient Network Limited</text:p>
          </table:table-cell>
          <table:table-cell office:value-type="string" table:style-name="ce16">
            <text:p>7409619</text:p>
          </table:table-cell>
          <table:table-cell office:value-type="float" office:value="25942.84" table:style-name="ce17">
            <text:p>25,942.84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6">
            <text:p>7409781</text:p>
          </table:table-cell>
          <table:table-cell office:value-type="float" office:value="52876.800000000003" table:style-name="ce17">
            <text:p>52,876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6">
            <text:p>7409782</text:p>
          </table:table-cell>
          <table:table-cell office:value-type="float" office:value="93866.69" table:style-name="ce17">
            <text:p>93,866.6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ovartis Pharmaceuticals Uk Ltd</text:p>
          </table:table-cell>
          <table:table-cell office:value-type="string" table:style-name="ce16">
            <text:p>7409821</text:p>
          </table:table-cell>
          <table:table-cell office:value-type="float" office:value="33355.199999999997" table:style-name="ce17">
            <text:p>33,355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09906</text:p>
          </table:table-cell>
          <table:table-cell office:value-type="float" office:value="57609.24" table:style-name="ce17">
            <text:p>57,609.2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5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Stamford Products Ltd</text:p>
          </table:table-cell>
          <table:table-cell office:value-type="string" table:style-name="ce16">
            <text:p>7410700</text:p>
          </table:table-cell>
          <table:table-cell office:value-type="float" office:value="28179.360000000001" table:style-name="ce17">
            <text:p>28,179.36</text:p>
          </table:table-cell>
          <table:table-cell office:value-type="string" table:style-name="ce15">
            <text:p>Furniture And Fittin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Medical</text:p>
          </table:table-cell>
          <table:table-cell office:value-type="string" table:style-name="ce15">
            <text:p>MEDICAL</text:p>
          </table:table-cell>
          <table:table-cell office:value-type="string" table:style-name="ce15">
            <text:p>Northumbria Healthcare Ft-Lead Employer Trust</text:p>
          </table:table-cell>
          <table:table-cell office:value-type="string" table:style-name="ce16">
            <text:p>7410779</text:p>
          </table:table-cell>
          <table:table-cell office:value-type="float" office:value="6372157" table:style-name="ce17">
            <text:p>6,372,157.00</text:p>
          </table:table-cell>
          <table:table-cell office:value-type="string" table:style-name="ce15">
            <text:p>Medic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6">
            <text:p>7410921</text:p>
          </table:table-cell>
          <table:table-cell office:value-type="float" office:value="51318.82" table:style-name="ce17">
            <text:p>51,318.82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6">
            <text:p>7410922</text:p>
          </table:table-cell>
          <table:table-cell office:value-type="float" office:value="56922.04" table:style-name="ce17">
            <text:p>56,922.04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11320</text:p>
          </table:table-cell>
          <table:table-cell office:value-type="float" office:value="67421.03" table:style-name="ce17">
            <text:p>67,421.03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11358</text:p>
          </table:table-cell>
          <table:table-cell office:value-type="float" office:value="216000" table:style-name="ce17">
            <text:p>216,0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11406</text:p>
          </table:table-cell>
          <table:table-cell office:value-type="float" office:value="117746.59" table:style-name="ce17">
            <text:p>117,746.5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11408</text:p>
          </table:table-cell>
          <table:table-cell office:value-type="float" office:value="112500" table:style-name="ce17">
            <text:p>112,5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Newcastle University</text:p>
          </table:table-cell>
          <table:table-cell office:value-type="string" table:style-name="ce16">
            <text:p>7411665</text:p>
          </table:table-cell>
          <table:table-cell office:value-type="float" office:value="35050.46" table:style-name="ce17">
            <text:p>35,050.46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Contained Air Solutions Ltd</text:p>
          </table:table-cell>
          <table:table-cell office:value-type="string" table:style-name="ce16">
            <text:p>7411671</text:p>
          </table:table-cell>
          <table:table-cell office:value-type="float" office:value="36804" table:style-name="ce17">
            <text:p>36,804.00</text:p>
          </table:table-cell>
          <table:table-cell office:value-type="string" table:style-name="ce15">
            <text:p>Additions - Plant And Machine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xford Health NHS Foundation Trust</text:p>
          </table:table-cell>
          <table:table-cell office:value-type="string" table:style-name="ce16">
            <text:p>7411734</text:p>
          </table:table-cell>
          <table:table-cell office:value-type="float" office:value="29163" table:style-name="ce17">
            <text:p>29,163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4T01:00:00" table:style-name="ce13">
            <text:p>14/07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12217</text:p>
          </table:table-cell>
          <table:table-cell office:value-type="float" office:value="2335125.73" table:style-name="ce17">
            <text:p>2,335,125.73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4T01:00:00" table:style-name="ce13">
            <text:p>14/07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Anthony Nolan</text:p>
          </table:table-cell>
          <table:table-cell office:value-type="string" table:style-name="ce16">
            <text:p>7412460</text:p>
          </table:table-cell>
          <table:table-cell office:value-type="float" office:value="28140" table:style-name="ce17">
            <text:p>28,140.00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International Centre For Life (Property) Ltd</text:p>
          </table:table-cell>
          <table:table-cell office:value-type="string" table:style-name="ce16">
            <text:p>7412541</text:p>
          </table:table-cell>
          <table:table-cell office:value-type="float" office:value="83678.2" table:style-name="ce17">
            <text:p>83,678.20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6">
            <text:p>7412625</text:p>
          </table:table-cell>
          <table:table-cell office:value-type="float" office:value="358022.03" table:style-name="ce17">
            <text:p>358,022.03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1T01:00:00" table:style-name="ce13">
            <text:p>01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6">
            <text:p>7412626</text:p>
          </table:table-cell>
          <table:table-cell office:value-type="float" office:value="501087.05" table:style-name="ce17">
            <text:p>501,087.05</text:p>
          </table:table-cell>
          <table:table-cell office:value-type="string" table:style-name="ce15">
            <text:p>Additions - Assets Under Construc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12756</text:p>
          </table:table-cell>
          <table:table-cell office:value-type="float" office:value="46063.199999999997" table:style-name="ce17">
            <text:p>46,063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Medneo Diagnostics Uk Limited</text:p>
          </table:table-cell>
          <table:table-cell office:value-type="string" table:style-name="ce16">
            <text:p>7413421</text:p>
          </table:table-cell>
          <table:table-cell office:value-type="float" office:value="27764.400000000001" table:style-name="ce17">
            <text:p>27,764.40</text:p>
          </table:table-cell>
          <table:table-cell office:value-type="string" table:style-name="ce15">
            <text:p>Med Surg Eqpt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Leven Estates Ltd</text:p>
          </table:table-cell>
          <table:table-cell office:value-type="string" table:style-name="ce16">
            <text:p>7413423</text:p>
          </table:table-cell>
          <table:table-cell office:value-type="float" office:value="30510" table:style-name="ce17">
            <text:p>30,510.00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ah Hospital Service</text:p>
          </table:table-cell>
          <table:table-cell office:value-type="string" table:style-name="ce16">
            <text:p>7413750</text:p>
          </table:table-cell>
          <table:table-cell office:value-type="float" office:value="28964.400000000001" table:style-name="ce17">
            <text:p>28,964.4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13754</text:p>
          </table:table-cell>
          <table:table-cell office:value-type="float" office:value="27164.52" table:style-name="ce17">
            <text:p>27,164.5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2T01:00:00" table:style-name="ce13">
            <text:p>0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Polar Speed Distribution Ltd</text:p>
          </table:table-cell>
          <table:table-cell office:value-type="string" table:style-name="ce16">
            <text:p>7413961</text:p>
          </table:table-cell>
          <table:table-cell office:value-type="float" office:value="34284" table:style-name="ce17">
            <text:p>34,284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14312</text:p>
          </table:table-cell>
          <table:table-cell office:value-type="float" office:value="84348" table:style-name="ce17">
            <text:p>84,348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14363</text:p>
          </table:table-cell>
          <table:table-cell office:value-type="float" office:value="71783.460000000006" table:style-name="ce17">
            <text:p>71,783.4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Overseas Visitor Fees</text:p>
          </table:table-cell>
          <table:table-cell office:value-type="string" table:style-name="ce15">
            <text:p>OVERSEAS VISITOR FEES</text:p>
          </table:table-cell>
          <table:table-cell office:value-type="string" table:style-name="ce15">
            <text:p>Cap International Services</text:p>
          </table:table-cell>
          <table:table-cell office:value-type="string" table:style-name="ce16">
            <text:p>7414664</text:p>
          </table:table-cell>
          <table:table-cell office:value-type="float" office:value="94014.3" table:style-name="ce17">
            <text:p>94,014.30</text:p>
          </table:table-cell>
          <table:table-cell office:value-type="string" table:style-name="ce15">
            <text:p>Overseas Visitor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Overseas Visitor Fees</text:p>
          </table:table-cell>
          <table:table-cell office:value-type="string" table:style-name="ce15">
            <text:p>OVERSEAS VISITOR FEES</text:p>
          </table:table-cell>
          <table:table-cell office:value-type="string" table:style-name="ce15">
            <text:p>Cap International Services</text:p>
          </table:table-cell>
          <table:table-cell office:value-type="string" table:style-name="ce16">
            <text:p>7414665</text:p>
          </table:table-cell>
          <table:table-cell office:value-type="float" office:value="103766.57" table:style-name="ce17">
            <text:p>103,766.57</text:p>
          </table:table-cell>
          <table:table-cell office:value-type="string" table:style-name="ce15">
            <text:p>Overseas Visitor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Overseas Visitor Fees</text:p>
          </table:table-cell>
          <table:table-cell office:value-type="string" table:style-name="ce15">
            <text:p>OVERSEAS VISITOR FEES</text:p>
          </table:table-cell>
          <table:table-cell office:value-type="string" table:style-name="ce15">
            <text:p>Cap International Services</text:p>
          </table:table-cell>
          <table:table-cell office:value-type="string" table:style-name="ce16">
            <text:p>7414666</text:p>
          </table:table-cell>
          <table:table-cell office:value-type="float" office:value="88841.15" table:style-name="ce17">
            <text:p>88,841.15</text:p>
          </table:table-cell>
          <table:table-cell office:value-type="string" table:style-name="ce15">
            <text:p>Overseas Visitor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Overseas Visitor Fees</text:p>
          </table:table-cell>
          <table:table-cell office:value-type="string" table:style-name="ce15">
            <text:p>OVERSEAS VISITOR FEES</text:p>
          </table:table-cell>
          <table:table-cell office:value-type="string" table:style-name="ce15">
            <text:p>Cap International Services</text:p>
          </table:table-cell>
          <table:table-cell office:value-type="string" table:style-name="ce16">
            <text:p>7414667</text:p>
          </table:table-cell>
          <table:table-cell office:value-type="float" office:value="120405.37" table:style-name="ce17">
            <text:p>120,405.37</text:p>
          </table:table-cell>
          <table:table-cell office:value-type="string" table:style-name="ce15">
            <text:p>Overseas Visitor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Overseas Visitor Fees</text:p>
          </table:table-cell>
          <table:table-cell office:value-type="string" table:style-name="ce15">
            <text:p>OVERSEAS VISITOR FEES</text:p>
          </table:table-cell>
          <table:table-cell office:value-type="string" table:style-name="ce15">
            <text:p>Cap International Services</text:p>
          </table:table-cell>
          <table:table-cell office:value-type="string" table:style-name="ce16">
            <text:p>7414668</text:p>
          </table:table-cell>
          <table:table-cell office:value-type="float" office:value="27967.43" table:style-name="ce17">
            <text:p>27,967.43</text:p>
          </table:table-cell>
          <table:table-cell office:value-type="string" table:style-name="ce15">
            <text:p>Overseas Visitor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Overseas Visitor Fees</text:p>
          </table:table-cell>
          <table:table-cell office:value-type="string" table:style-name="ce15">
            <text:p>OVERSEAS VISITOR FEES</text:p>
          </table:table-cell>
          <table:table-cell office:value-type="string" table:style-name="ce15">
            <text:p>Cap International Services</text:p>
          </table:table-cell>
          <table:table-cell office:value-type="string" table:style-name="ce16">
            <text:p>7414669</text:p>
          </table:table-cell>
          <table:table-cell office:value-type="float" office:value="49457.22" table:style-name="ce17">
            <text:p>49,457.22</text:p>
          </table:table-cell>
          <table:table-cell office:value-type="string" table:style-name="ce15">
            <text:p>Overseas Visitor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Overseas Visitor Fees</text:p>
          </table:table-cell>
          <table:table-cell office:value-type="string" table:style-name="ce15">
            <text:p>OVERSEAS VISITOR FEES</text:p>
          </table:table-cell>
          <table:table-cell office:value-type="string" table:style-name="ce15">
            <text:p>Cap International Services</text:p>
          </table:table-cell>
          <table:table-cell office:value-type="string" table:style-name="ce16">
            <text:p>7414670</text:p>
          </table:table-cell>
          <table:table-cell office:value-type="float" office:value="34320.839999999997" table:style-name="ce17">
            <text:p>34,320.84</text:p>
          </table:table-cell>
          <table:table-cell office:value-type="string" table:style-name="ce15">
            <text:p>Overseas Visitor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14698</text:p>
          </table:table-cell>
          <table:table-cell office:value-type="float" office:value="1956102.19" table:style-name="ce17">
            <text:p>1,956,102.19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4T01:00:00" table:style-name="ce13">
            <text:p>14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pirit Medical Ltd</text:p>
          </table:table-cell>
          <table:table-cell office:value-type="string" table:style-name="ce16">
            <text:p>7414760</text:p>
          </table:table-cell>
          <table:table-cell office:value-type="float" office:value="29134.080000000002" table:style-name="ce17">
            <text:p>29,134.0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6T01:00:00" table:style-name="ce13">
            <text:p>16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14973</text:p>
          </table:table-cell>
          <table:table-cell office:value-type="float" office:value="37299" table:style-name="ce17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Digital and Technology Services</text:p>
          </table:table-cell>
          <table:table-cell office:value-type="string" table:style-name="ce15">
            <text:p>Netcall Technology Ltd</text:p>
          </table:table-cell>
          <table:table-cell office:value-type="string" table:style-name="ce16">
            <text:p>7415557</text:p>
          </table:table-cell>
          <table:table-cell office:value-type="float" office:value="27939.599999999999" table:style-name="ce17">
            <text:p>27,939.6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Life Technologies Ltd</text:p>
          </table:table-cell>
          <table:table-cell office:value-type="string" table:style-name="ce16">
            <text:p>7415590</text:p>
          </table:table-cell>
          <table:table-cell office:value-type="float" office:value="36682.379999999997" table:style-name="ce17">
            <text:p>36,682.38</text:p>
          </table:table-cell>
          <table:table-cell office:value-type="string" table:style-name="ce15">
            <text:p>Laboratory Bottles And Containe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Cardiff University</text:p>
          </table:table-cell>
          <table:table-cell office:value-type="string" table:style-name="ce16">
            <text:p>7415656</text:p>
          </table:table-cell>
          <table:table-cell office:value-type="float" office:value="65512" table:style-name="ce17">
            <text:p>65,512.00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CHILDRENS SERVICES</text:p>
          </table:table-cell>
          <table:table-cell office:value-type="string" table:style-name="ce15">
            <text:p>Anthony Nolan</text:p>
          </table:table-cell>
          <table:table-cell office:value-type="string" table:style-name="ce16">
            <text:p>7415858</text:p>
          </table:table-cell>
          <table:table-cell office:value-type="float" office:value="30010" table:style-name="ce17">
            <text:p>30,010.00</text:p>
          </table:table-cell>
          <table:table-cell office:value-type="string" table:style-name="ce15">
            <text:p>Healthcare From Non English NH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Substantive Staff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University Of Exeter</text:p>
          </table:table-cell>
          <table:table-cell office:value-type="string" table:style-name="ce16">
            <text:p>7415930</text:p>
          </table:table-cell>
          <table:table-cell office:value-type="float" office:value="27135.49" table:style-name="ce17">
            <text:p>27,135.49</text:p>
          </table:table-cell>
          <table:table-cell office:value-type="string" table:style-name="ce15">
            <text:p>SLR Pay Recharge: Receiv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Geoffrey Robinson Ltd</text:p>
          </table:table-cell>
          <table:table-cell office:value-type="string" table:style-name="ce16">
            <text:p>7415948</text:p>
          </table:table-cell>
          <table:table-cell office:value-type="float" office:value="32925.599999999999" table:style-name="ce17">
            <text:p>32,925.60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Revvity (UK) Ltd</text:p>
          </table:table-cell>
          <table:table-cell office:value-type="string" table:style-name="ce16">
            <text:p>7415993</text:p>
          </table:table-cell>
          <table:table-cell office:value-type="float" office:value="70010.399999999994" table:style-name="ce17">
            <text:p>70,010.40</text:p>
          </table:table-cell>
          <table:table-cell office:value-type="string" table:style-name="ce15">
            <text:p>Laboratory Test Ki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6">
            <text:p>7416006</text:p>
          </table:table-cell>
          <table:table-cell office:value-type="float" office:value="787847.93" table:style-name="ce17">
            <text:p>787,847.93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Community Health Partnerships Ltd</text:p>
          </table:table-cell>
          <table:table-cell office:value-type="string" table:style-name="ce16">
            <text:p>7416139</text:p>
          </table:table-cell>
          <table:table-cell office:value-type="float" office:value="33633.82" table:style-name="ce17">
            <text:p>33,633.82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6T01:00:00" table:style-name="ce13">
            <text:p>16/07/2026</text:p>
          </table:table-cell>
          <table:table-cell office:value-type="string" table:style-name="ce14">
            <text:p>Transport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Qe Facilities Ltd</text:p>
          </table:table-cell>
          <table:table-cell office:value-type="string" table:style-name="ce16">
            <text:p>7416142</text:p>
          </table:table-cell>
          <table:table-cell office:value-type="float" office:value="40694.660000000003" table:style-name="ce17">
            <text:p>40,694.66</text:p>
          </table:table-cell>
          <table:table-cell office:value-type="string" table:style-name="ce15">
            <text:p>Other Transport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Community Health Partnerships Ltd</text:p>
          </table:table-cell>
          <table:table-cell office:value-type="string" table:style-name="ce16">
            <text:p>7416143</text:p>
          </table:table-cell>
          <table:table-cell office:value-type="float" office:value="33633.82" table:style-name="ce17">
            <text:p>33,633.82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ERI-OP &amp; CRITICAL CARE</text:p>
          </table:table-cell>
          <table:table-cell office:value-type="string" table:style-name="ce15">
            <text:p>Breas Medical Ltd</text:p>
          </table:table-cell>
          <table:table-cell office:value-type="string" table:style-name="ce16">
            <text:p>7416449</text:p>
          </table:table-cell>
          <table:table-cell office:value-type="float" office:value="203280" table:style-name="ce17">
            <text:p>203,280.00</text:p>
          </table:table-cell>
          <table:table-cell office:value-type="string" table:style-name="ce15">
            <text:p>Ventilators Respiratory therapy and accessori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Operating Lease Expenditure (net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6">
            <text:p>7416582</text:p>
          </table:table-cell>
          <table:table-cell office:value-type="float" office:value="659145.56000000006" table:style-name="ce17">
            <text:p>659,145.56</text:p>
          </table:table-cell>
          <table:table-cell office:value-type="string" table:style-name="ce15">
            <text:p>Lease Ren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Veolia Energy &amp; Utility Services Uk Plc</text:p>
          </table:table-cell>
          <table:table-cell office:value-type="string" table:style-name="ce16">
            <text:p>7416588</text:p>
          </table:table-cell>
          <table:table-cell office:value-type="float" office:value="33458.78" table:style-name="ce17">
            <text:p>33,458.78</text:p>
          </table:table-cell>
          <table:table-cell office:value-type="string" table:style-name="ce15">
            <text:p>Energy Management Contracts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6T01:00:00" table:style-name="ce13">
            <text:p>16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NHS Business Services Authority</text:p>
          </table:table-cell>
          <table:table-cell office:value-type="string" table:style-name="ce16">
            <text:p>7416650</text:p>
          </table:table-cell>
          <table:table-cell office:value-type="float" office:value="75965.14" table:style-name="ce17">
            <text:p>75,965.1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Community Health Partnerships Ltd</text:p>
          </table:table-cell>
          <table:table-cell office:value-type="string" table:style-name="ce16">
            <text:p>7416653</text:p>
          </table:table-cell>
          <table:table-cell office:value-type="float" office:value="33633.82" table:style-name="ce17">
            <text:p>33,633.82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17023</text:p>
          </table:table-cell>
          <table:table-cell office:value-type="float" office:value="44376.61" table:style-name="ce17">
            <text:p>44,376.61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exion Pharma Uk Ltd</text:p>
          </table:table-cell>
          <table:table-cell office:value-type="string" table:style-name="ce16">
            <text:p>7417097</text:p>
          </table:table-cell>
          <table:table-cell office:value-type="float" office:value="37977.599999999999" table:style-name="ce17">
            <text:p>37,977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OPHTHALMOLOGY</text:p>
          </table:table-cell>
          <table:table-cell office:value-type="string" table:style-name="ce15">
            <text:p>NHS Blood And Transplant</text:p>
          </table:table-cell>
          <table:table-cell office:value-type="string" table:style-name="ce16">
            <text:p>7417592</text:p>
          </table:table-cell>
          <table:table-cell office:value-type="float" office:value="76714.58" table:style-name="ce17">
            <text:p>76,714.58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6T01:00:00" table:style-name="ce13">
            <text:p>16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Miltenyi Biotec Ltd</text:p>
          </table:table-cell>
          <table:table-cell office:value-type="string" table:style-name="ce16">
            <text:p>7417758</text:p>
          </table:table-cell>
          <table:table-cell office:value-type="float" office:value="36318.239999999998" table:style-name="ce17">
            <text:p>36,318.24</text:p>
          </table:table-cell>
          <table:table-cell office:value-type="string" table:style-name="ce15">
            <text:p>Med Surg Eqpt Disposabl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6">
            <text:p>7417861</text:p>
          </table:table-cell>
          <table:table-cell office:value-type="float" office:value="28859.08" table:style-name="ce17">
            <text:p>28,859.08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6">
            <text:p>7417864</text:p>
          </table:table-cell>
          <table:table-cell office:value-type="float" office:value="63700.02" table:style-name="ce17">
            <text:p>63,700.02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6">
            <text:p>7417866</text:p>
          </table:table-cell>
          <table:table-cell office:value-type="float" office:value="40508.33" table:style-name="ce17">
            <text:p>40,508.33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6">
            <text:p>7417872</text:p>
          </table:table-cell>
          <table:table-cell office:value-type="float" office:value="321691.88" table:style-name="ce17">
            <text:p>321,691.88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6">
            <text:p>7417877</text:p>
          </table:table-cell>
          <table:table-cell office:value-type="float" office:value="321691.88" table:style-name="ce17">
            <text:p>321,691.88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North Cumbria Integrated Care NHS Foundation Trust</text:p>
          </table:table-cell>
          <table:table-cell office:value-type="string" table:style-name="ce16">
            <text:p>7417880</text:p>
          </table:table-cell>
          <table:table-cell office:value-type="float" office:value="321691.88" table:style-name="ce17">
            <text:p>321,691.88</text:p>
          </table:table-cell>
          <table:table-cell office:value-type="string" table:style-name="ce15">
            <text:p>Non Healthcare Services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417896</text:p>
          </table:table-cell>
          <table:table-cell office:value-type="float" office:value="38919" table:style-name="ce17">
            <text:p>38,919.00</text:p>
          </table:table-cell>
          <table:table-cell office:value-type="string" table:style-name="ce15">
            <text:p>AHSN Allocation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Sheffield Children's NHS Foundation Trust</text:p>
          </table:table-cell>
          <table:table-cell office:value-type="string" table:style-name="ce16">
            <text:p>7417917</text:p>
          </table:table-cell>
          <table:table-cell office:value-type="float" office:value="550710" table:style-name="ce17">
            <text:p>550,710.0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MANAGED RESEARCH</text:p>
          </table:table-cell>
          <table:table-cell office:value-type="string" table:style-name="ce15">
            <text:p>Imperial College</text:p>
          </table:table-cell>
          <table:table-cell office:value-type="string" table:style-name="ce16">
            <text:p>7418091</text:p>
          </table:table-cell>
          <table:table-cell office:value-type="float" office:value="60118.86" table:style-name="ce17">
            <text:p>60,118.86</text:p>
          </table:table-cell>
          <table:table-cell office:value-type="string" table:style-name="ce15">
            <text:p>Other re research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Consultancy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ial Services Ltd</text:p>
          </table:table-cell>
          <table:table-cell office:value-type="string" table:style-name="ce16">
            <text:p>7418233</text:p>
          </table:table-cell>
          <table:table-cell office:value-type="float" office:value="34687.199999999997" table:style-name="ce17">
            <text:p>34,687.20</text:p>
          </table:table-cell>
          <table:table-cell office:value-type="string" table:style-name="ce15">
            <text:p>External Consultancy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7T01:00:00" table:style-name="ce13">
            <text:p>07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6">
            <text:p>7418269</text:p>
          </table:table-cell>
          <table:table-cell office:value-type="float" office:value="42525.95" table:style-name="ce17">
            <text:p>42,525.95</text:p>
          </table:table-cell>
          <table:table-cell office:value-type="string" table:style-name="ce15">
            <text:p>Build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6">
            <text:p>7418327</text:p>
          </table:table-cell>
          <table:table-cell office:value-type="float" office:value="143633.74" table:style-name="ce17">
            <text:p>143,633.74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Supplies and Services - General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Elis UK Ltd</text:p>
          </table:table-cell>
          <table:table-cell office:value-type="string" table:style-name="ce16">
            <text:p>7418450</text:p>
          </table:table-cell>
          <table:table-cell office:value-type="float" office:value="176242.94" table:style-name="ce17">
            <text:p>176,242.94</text:p>
          </table:table-cell>
          <table:table-cell office:value-type="string" table:style-name="ce15">
            <text:p>External Contracts : Laundr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Countrywide Grounds Maintenance Ltd</text:p>
          </table:table-cell>
          <table:table-cell office:value-type="string" table:style-name="ce16">
            <text:p>7418578</text:p>
          </table:table-cell>
          <table:table-cell office:value-type="float" office:value="25070.880000000001" table:style-name="ce17">
            <text:p>25,070.88</text:p>
          </table:table-cell>
          <table:table-cell office:value-type="string" table:style-name="ce15">
            <text:p>Build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6">
            <text:p>7418653</text:p>
          </table:table-cell>
          <table:table-cell office:value-type="float" office:value="41944.800000000003" table:style-name="ce17">
            <text:p>41,944.80</text:p>
          </table:table-cell>
          <table:table-cell office:value-type="string" table:style-name="ce15">
            <text:p>Surgical Instruments :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Davita UK Trading Ltd</text:p>
          </table:table-cell>
          <table:table-cell office:value-type="string" table:style-name="ce16">
            <text:p>7418708</text:p>
          </table:table-cell>
          <table:table-cell office:value-type="float" office:value="67083.59" table:style-name="ce17">
            <text:p>67,083.59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6">
            <text:p>7418724</text:p>
          </table:table-cell>
          <table:table-cell office:value-type="float" office:value="63474.12" table:style-name="ce17">
            <text:p>63,474.12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6">
            <text:p>7418727</text:p>
          </table:table-cell>
          <table:table-cell office:value-type="float" office:value="36542.639999999999" table:style-name="ce17">
            <text:p>36,542.64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6">
            <text:p>7418728</text:p>
          </table:table-cell>
          <table:table-cell office:value-type="float" office:value="75333.36" table:style-name="ce17">
            <text:p>75,333.36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martest Energy Limited</text:p>
          </table:table-cell>
          <table:table-cell office:value-type="string" table:style-name="ce16">
            <text:p>7418730</text:p>
          </table:table-cell>
          <table:table-cell office:value-type="float" office:value="52742.81" table:style-name="ce17">
            <text:p>52,742.81</text:p>
          </table:table-cell>
          <table:table-cell office:value-type="string" table:style-name="ce15">
            <text:p>Electricit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18888</text:p>
          </table:table-cell>
          <table:table-cell office:value-type="float" office:value="30156.77" table:style-name="ce17">
            <text:p>30,156.77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6">
            <text:p>7418985</text:p>
          </table:table-cell>
          <table:table-cell office:value-type="float" office:value="53664.97" table:style-name="ce17">
            <text:p>53,664.97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19006</text:p>
          </table:table-cell>
          <table:table-cell office:value-type="float" office:value="38884.720000000001" table:style-name="ce17">
            <text:p>38,884.7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19007</text:p>
          </table:table-cell>
          <table:table-cell office:value-type="float" office:value="34761.599999999999" table:style-name="ce17">
            <text:p>34,761.6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19096</text:p>
          </table:table-cell>
          <table:table-cell office:value-type="float" office:value="37299" table:style-name="ce17">
            <text:p>37,299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19137</text:p>
          </table:table-cell>
          <table:table-cell office:value-type="float" office:value="33910" table:style-name="ce17">
            <text:p>33,91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19293</text:p>
          </table:table-cell>
          <table:table-cell office:value-type="float" office:value="29786.05" table:style-name="ce17">
            <text:p>29,786.0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TotalEnergies Gas &amp; Power Limited</text:p>
          </table:table-cell>
          <table:table-cell office:value-type="string" table:style-name="ce16">
            <text:p>7419378</text:p>
          </table:table-cell>
          <table:table-cell office:value-type="float" office:value="471851.49" table:style-name="ce17">
            <text:p>471,851.49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TotalEnergies Gas &amp; Power Limited</text:p>
          </table:table-cell>
          <table:table-cell office:value-type="string" table:style-name="ce16">
            <text:p>7419384</text:p>
          </table:table-cell>
          <table:table-cell office:value-type="float" office:value="744054.95" table:style-name="ce17">
            <text:p>744,054.95</text:p>
          </table:table-cell>
          <table:table-cell office:value-type="string" table:style-name="ce15">
            <text:p>Ga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Lease Cars</text:p>
          </table:table-cell>
          <table:table-cell office:value-type="string" table:style-name="ce15">
            <text:p>LEASE CAR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419418</text:p>
          </table:table-cell>
          <table:table-cell office:value-type="float" office:value="29096.7" table:style-name="ce17">
            <text:p>29,096.70</text:p>
          </table:table-cell>
          <table:table-cell office:value-type="string" table:style-name="ce15">
            <text:p>Lease Ca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Lease Cars</text:p>
          </table:table-cell>
          <table:table-cell office:value-type="string" table:style-name="ce15">
            <text:p>LEASE CAR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419420</text:p>
          </table:table-cell>
          <table:table-cell office:value-type="float" office:value="32290.9" table:style-name="ce17">
            <text:p>32,290.90</text:p>
          </table:table-cell>
          <table:table-cell office:value-type="string" table:style-name="ce15">
            <text:p>Lease Ca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Lease Cars</text:p>
          </table:table-cell>
          <table:table-cell office:value-type="string" table:style-name="ce15">
            <text:p>LEASE CARS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419424</text:p>
          </table:table-cell>
          <table:table-cell office:value-type="float" office:value="917213.03" table:style-name="ce17">
            <text:p>917,213.03</text:p>
          </table:table-cell>
          <table:table-cell office:value-type="string" table:style-name="ce15">
            <text:p>Lease Ca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Technology Scheme</text:p>
          </table:table-cell>
          <table:table-cell office:value-type="string" table:style-name="ce15">
            <text:p>TECHNOLOGY SCHEME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419427</text:p>
          </table:table-cell>
          <table:table-cell office:value-type="float" office:value="26205.25" table:style-name="ce17">
            <text:p>26,205.25</text:p>
          </table:table-cell>
          <table:table-cell office:value-type="string" table:style-name="ce15">
            <text:p>Technology Schem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8T01:00:00" table:style-name="ce13">
            <text:p>08/07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ENAL</text:p>
          </table:table-cell>
          <table:table-cell office:value-type="string" table:style-name="ce15">
            <text:p>Davita UK Trading Ltd</text:p>
          </table:table-cell>
          <table:table-cell office:value-type="string" table:style-name="ce16">
            <text:p>7419481</text:p>
          </table:table-cell>
          <table:table-cell office:value-type="float" office:value="120742.57" table:style-name="ce17">
            <text:p>120,742.57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19502</text:p>
          </table:table-cell>
          <table:table-cell office:value-type="float" office:value="715118.51" table:style-name="ce17">
            <text:p>715,118.51</text:p>
          </table:table-cell>
          <table:table-cell office:value-type="string" table:style-name="ce15">
            <text:p>High Cost Drugs (Pass Through)</text:p>
          </table:table-cell>
          <table:table-cell table:number-columns-repeated="16374" table:style-name="ce1"/>
        </table:table-row>
        <table:table-row table:style-name="ro3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3T01:00:00" table:style-name="ce13">
            <text:p>03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19505</text:p>
          </table:table-cell>
          <table:table-cell office:value-type="float" office:value="97054.2" table:style-name="ce17">
            <text:p>97,054.20</text:p>
          </table:table-cell>
          <table:table-cell office:value-type="string" table:style-name="ce15">
            <text:p>High Cost Drugs (Pass Through)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Digital and Technology Services</text:p>
          </table:table-cell>
          <table:table-cell office:value-type="string" table:style-name="ce15">
            <text:p>CDW Ltd</text:p>
          </table:table-cell>
          <table:table-cell office:value-type="string" table:style-name="ce16">
            <text:p>7419516</text:p>
          </table:table-cell>
          <table:table-cell office:value-type="float" office:value="662256" table:style-name="ce17">
            <text:p>662,256.00</text:p>
          </table:table-cell>
          <table:table-cell office:value-type="string" table:style-name="ce15">
            <text:p>Computer Hardware Purcha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HERAPY SERVICES</text:p>
          </table:table-cell>
          <table:table-cell office:value-type="string" table:style-name="ce15">
            <text:p>Blatchford Limited</text:p>
          </table:table-cell>
          <table:table-cell office:value-type="string" table:style-name="ce16">
            <text:p>7419524</text:p>
          </table:table-cell>
          <table:table-cell office:value-type="float" office:value="121362.66" table:style-name="ce17">
            <text:p>121,362.66</text:p>
          </table:table-cell>
          <table:table-cell office:value-type="string" table:style-name="ce15">
            <text:p>Appliances: Limb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RESEARCH DELIVERY</text:p>
          </table:table-cell>
          <table:table-cell office:value-type="string" table:style-name="ce15">
            <text:p>Natwest Commercial Card</text:p>
          </table:table-cell>
          <table:table-cell office:value-type="string" table:style-name="ce16">
            <text:p>7419566</text:p>
          </table:table-cell>
          <table:table-cell office:value-type="float" office:value="289325.43" table:style-name="ce17">
            <text:p>289,325.43</text:p>
          </table:table-cell>
          <table:table-cell office:value-type="string" table:style-name="ce15">
            <text:p>Postage and Carriag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NMPCE</text:p>
          </table:table-cell>
          <table:table-cell office:value-type="string" table:style-name="ce15">
            <text:p>Ross Auto Engineering Ltd t/a Ross Care</text:p>
          </table:table-cell>
          <table:table-cell office:value-type="string" table:style-name="ce16">
            <text:p>7419764</text:p>
          </table:table-cell>
          <table:table-cell office:value-type="float" office:value="136593.73000000001" table:style-name="ce17">
            <text:p>136,593.73</text:p>
          </table:table-cell>
          <table:table-cell office:value-type="string" table:style-name="ce15">
            <text:p>Appliances: Wheelchai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NMPCE</text:p>
          </table:table-cell>
          <table:table-cell office:value-type="string" table:style-name="ce15">
            <text:p>Ross Auto Engineering Ltd t/a Ross Care</text:p>
          </table:table-cell>
          <table:table-cell office:value-type="string" table:style-name="ce16">
            <text:p>7419768</text:p>
          </table:table-cell>
          <table:table-cell office:value-type="float" office:value="136593.73000000001" table:style-name="ce17">
            <text:p>136,593.73</text:p>
          </table:table-cell>
          <table:table-cell office:value-type="string" table:style-name="ce15">
            <text:p>Appliances: Wheelchai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NMPCE</text:p>
          </table:table-cell>
          <table:table-cell office:value-type="string" table:style-name="ce15">
            <text:p>Ross Auto Engineering Ltd t/a Ross Care</text:p>
          </table:table-cell>
          <table:table-cell office:value-type="string" table:style-name="ce16">
            <text:p>7419771</text:p>
          </table:table-cell>
          <table:table-cell office:value-type="float" office:value="136593.73000000001" table:style-name="ce17">
            <text:p>136,593.73</text:p>
          </table:table-cell>
          <table:table-cell office:value-type="string" table:style-name="ce15">
            <text:p>Appliances: Wheelchai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NMPCE</text:p>
          </table:table-cell>
          <table:table-cell office:value-type="string" table:style-name="ce15">
            <text:p>Ross Auto Engineering Ltd t/a Ross Care</text:p>
          </table:table-cell>
          <table:table-cell office:value-type="string" table:style-name="ce16">
            <text:p>7419784</text:p>
          </table:table-cell>
          <table:table-cell office:value-type="float" office:value="136593.73000000001" table:style-name="ce17">
            <text:p>136,593.73</text:p>
          </table:table-cell>
          <table:table-cell office:value-type="string" table:style-name="ce15">
            <text:p>Appliances: Wheelchai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6">
            <text:p>7419803</text:p>
          </table:table-cell>
          <table:table-cell office:value-type="float" office:value="41926.78" table:style-name="ce17">
            <text:p>41,926.78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6">
            <text:p>7419813</text:p>
          </table:table-cell>
          <table:table-cell office:value-type="float" office:value="58623.68" table:style-name="ce17">
            <text:p>58,623.68</text:p>
          </table:table-cell>
          <table:table-cell office:value-type="string" table:style-name="ce15">
            <text:p>Printing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Stone Technologies Ltd</text:p>
          </table:table-cell>
          <table:table-cell office:value-type="string" table:style-name="ce16">
            <text:p>7419829</text:p>
          </table:table-cell>
          <table:table-cell office:value-type="float" office:value="90908.23" table:style-name="ce17">
            <text:p>90,908.23</text:p>
          </table:table-cell>
          <table:table-cell office:value-type="string" table:style-name="ce15">
            <text:p>Additions - Information Technology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Apogee Corporation Ltd</text:p>
          </table:table-cell>
          <table:table-cell office:value-type="string" table:style-name="ce16">
            <text:p>7419891</text:p>
          </table:table-cell>
          <table:table-cell office:value-type="float" office:value="42932.92" table:style-name="ce17">
            <text:p>42,932.92</text:p>
          </table:table-cell>
          <table:table-cell office:value-type="string" table:style-name="ce15">
            <text:p>Confidential Waste Servi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19896</text:p>
          </table:table-cell>
          <table:table-cell office:value-type="float" office:value="41644.92" table:style-name="ce17">
            <text:p>41,644.92</text:p>
          </table:table-cell>
          <table:table-cell office:value-type="string" table:style-name="ce15">
            <text:p>Building And Engineer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Provisions</text:p>
          </table:table-cell>
          <table:table-cell office:value-type="string" table:style-name="ce15">
            <text:p>INJURY BENEFIT PENSIONS</text:p>
          </table:table-cell>
          <table:table-cell office:value-type="string" table:style-name="ce15">
            <text:p>NHS Pensions Agency</text:p>
          </table:table-cell>
          <table:table-cell office:value-type="string" table:style-name="ce16">
            <text:p>7419906</text:p>
          </table:table-cell>
          <table:table-cell office:value-type="float" office:value="32828.550000000003" table:style-name="ce17">
            <text:p>32,828.55</text:p>
          </table:table-cell>
          <table:table-cell office:value-type="string" table:style-name="ce15">
            <text:p>Balance Brought Forward - Pensions - Injury Benefi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xford Health NHS Foundation Trust</text:p>
          </table:table-cell>
          <table:table-cell office:value-type="string" table:style-name="ce16">
            <text:p>7419922</text:p>
          </table:table-cell>
          <table:table-cell office:value-type="float" office:value="37984.980000000003" table:style-name="ce17">
            <text:p>37,984.9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19943</text:p>
          </table:table-cell>
          <table:table-cell office:value-type="float" office:value="38500" table:style-name="ce17">
            <text:p>38,5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6">
            <text:p>7420005</text:p>
          </table:table-cell>
          <table:table-cell office:value-type="float" office:value="74105.279999999999" table:style-name="ce17">
            <text:p>74,105.2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4T01:00:00" table:style-name="ce13">
            <text:p>14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20057</text:p>
          </table:table-cell>
          <table:table-cell office:value-type="float" office:value="90000" table:style-name="ce17">
            <text:p>90,0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20131</text:p>
          </table:table-cell>
          <table:table-cell office:value-type="float" office:value="26799.97" table:style-name="ce17">
            <text:p>26,799.97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6">
            <text:p>7420376</text:p>
          </table:table-cell>
          <table:table-cell office:value-type="float" office:value="41008" table:style-name="ce17">
            <text:p>41,008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6">
            <text:p>7420377</text:p>
          </table:table-cell>
          <table:table-cell office:value-type="float" office:value="319002" table:style-name="ce17">
            <text:p>319,002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6T01:00:00" table:style-name="ce13">
            <text:p>06/07/2026</text:p>
          </table:table-cell>
          <table:table-cell office:value-type="string" table:style-name="ce14">
            <text:p>Premises - Business Rates Payable To Local Authorities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City Council</text:p>
          </table:table-cell>
          <table:table-cell office:value-type="string" table:style-name="ce16">
            <text:p>7420384</text:p>
          </table:table-cell>
          <table:table-cell office:value-type="float" office:value="189933" table:style-name="ce17">
            <text:p>189,933.00</text:p>
          </table:table-cell>
          <table:table-cell office:value-type="string" table:style-name="ce15">
            <text:p>Rat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Stores</text:p>
          </table:table-cell>
          <table:table-cell office:value-type="string" table:style-name="ce15">
            <text:p>STOR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20403</text:p>
          </table:table-cell>
          <table:table-cell office:value-type="float" office:value="1923714.76" table:style-name="ce17">
            <text:p>1,923,714.76</text:p>
          </table:table-cell>
          <table:table-cell office:value-type="string" table:style-name="ce15">
            <text:p>Stor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Inventories</text:p>
          </table:table-cell>
          <table:table-cell office:value-type="string" table:style-name="ce15">
            <text:p>STOCK</text:p>
          </table:table-cell>
          <table:table-cell office:value-type="string" table:style-name="ce15">
            <text:p>Potts Print (UK) Ltd</text:p>
          </table:table-cell>
          <table:table-cell office:value-type="string" table:style-name="ce16">
            <text:p>7420437</text:p>
          </table:table-cell>
          <table:table-cell office:value-type="float" office:value="30408" table:style-name="ce17">
            <text:p>30,408.00</text:p>
          </table:table-cell>
          <table:table-cell office:value-type="string" table:style-name="ce15">
            <text:p>Raw Materials And Consumabl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Varian Medical Systems Uk Ltd</text:p>
          </table:table-cell>
          <table:table-cell office:value-type="string" table:style-name="ce16">
            <text:p>7420479</text:p>
          </table:table-cell>
          <table:table-cell office:value-type="float" office:value="979308" table:style-name="ce17">
            <text:p>979,308.00</text:p>
          </table:table-cell>
          <table:table-cell office:value-type="string" table:style-name="ce15">
            <text:p>Imag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Robert M Donaldson Ltd</text:p>
          </table:table-cell>
          <table:table-cell office:value-type="string" table:style-name="ce16">
            <text:p>7420528</text:p>
          </table:table-cell>
          <table:table-cell office:value-type="float" office:value="42619.69" table:style-name="ce17">
            <text:p>42,619.69</text:p>
          </table:table-cell>
          <table:table-cell office:value-type="string" table:style-name="ce15">
            <text:p>Engineer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4T01:00:00" table:style-name="ce13">
            <text:p>14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Turner &amp; Townsend Project Management Ltd</text:p>
          </table:table-cell>
          <table:table-cell office:value-type="string" table:style-name="ce16">
            <text:p>7420607</text:p>
          </table:table-cell>
          <table:table-cell office:value-type="float" office:value="41562.89" table:style-name="ce17">
            <text:p>41,562.89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Verathon Medical (Uk) Ltd</text:p>
          </table:table-cell>
          <table:table-cell office:value-type="string" table:style-name="ce16">
            <text:p>7420608</text:p>
          </table:table-cell>
          <table:table-cell office:value-type="float" office:value="35483.980000000003" table:style-name="ce17">
            <text:p>35,483.98</text:p>
          </table:table-cell>
          <table:table-cell office:value-type="string" table:style-name="ce15">
            <text:p>Med Surg Eqpt Mtce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Exact Sciences UK Ltd</text:p>
          </table:table-cell>
          <table:table-cell office:value-type="string" table:style-name="ce16">
            <text:p>7420642</text:p>
          </table:table-cell>
          <table:table-cell office:value-type="float" office:value="27540" table:style-name="ce17">
            <text:p>27,540.00</text:p>
          </table:table-cell>
          <table:table-cell office:value-type="string" table:style-name="ce15">
            <text:p>Laboratory External Te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20659</text:p>
          </table:table-cell>
          <table:table-cell office:value-type="float" office:value="129939.48" table:style-name="ce17">
            <text:p>129,939.4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20663</text:p>
          </table:table-cell>
          <table:table-cell office:value-type="float" office:value="124212.12" table:style-name="ce17">
            <text:p>124,212.1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20671</text:p>
          </table:table-cell>
          <table:table-cell office:value-type="float" office:value="172800" table:style-name="ce17">
            <text:p>172,8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ctapharma Ltd</text:p>
          </table:table-cell>
          <table:table-cell office:value-type="string" table:style-name="ce16">
            <text:p>7420672</text:p>
          </table:table-cell>
          <table:table-cell office:value-type="float" office:value="110695" table:style-name="ce17">
            <text:p>110,695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ctapharma Ltd</text:p>
          </table:table-cell>
          <table:table-cell office:value-type="string" table:style-name="ce16">
            <text:p>7420673</text:p>
          </table:table-cell>
          <table:table-cell office:value-type="float" office:value="126371" table:style-name="ce17">
            <text:p>126,371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Consultancy</text:p>
          </table:table-cell>
          <table:table-cell office:value-type="string" table:style-name="ce15">
            <text:p>CHIEF EXEC.</text:p>
          </table:table-cell>
          <table:table-cell office:value-type="string" table:style-name="ce15">
            <text:p>The Value Circle</text:p>
          </table:table-cell>
          <table:table-cell office:value-type="string" table:style-name="ce16">
            <text:p>7420967</text:p>
          </table:table-cell>
          <table:table-cell office:value-type="float" office:value="27960" table:style-name="ce17">
            <text:p>27,960.00</text:p>
          </table:table-cell>
          <table:table-cell office:value-type="string" table:style-name="ce15">
            <text:p>External Consultancy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OPHTHALMOLOGY</text:p>
          </table:table-cell>
          <table:table-cell office:value-type="string" table:style-name="ce15">
            <text:p>Vanguard Healthcare Solutions Ltd</text:p>
          </table:table-cell>
          <table:table-cell office:value-type="string" table:style-name="ce16">
            <text:p>7420970</text:p>
          </table:table-cell>
          <table:table-cell office:value-type="float" office:value="85975.82" table:style-name="ce17">
            <text:p>85,975.82</text:p>
          </table:table-cell>
          <table:table-cell office:value-type="string" table:style-name="ce15">
            <text:p>Building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County Durham And Darlington NHS Foundation Trust</text:p>
          </table:table-cell>
          <table:table-cell office:value-type="string" table:style-name="ce16">
            <text:p>7421017</text:p>
          </table:table-cell>
          <table:table-cell office:value-type="float" office:value="92543.79" table:style-name="ce17">
            <text:p>92,543.79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 East Ambulance Service NHS Foundation Trust</text:p>
          </table:table-cell>
          <table:table-cell office:value-type="string" table:style-name="ce16">
            <text:p>7421018</text:p>
          </table:table-cell>
          <table:table-cell office:value-type="float" office:value="40258.86" table:style-name="ce17">
            <text:p>40,258.86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6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Cumbria Northumberland Tyne and Wear NHS Foundation Trust</text:p>
          </table:table-cell>
          <table:table-cell office:value-type="string" table:style-name="ce16">
            <text:p>7421019</text:p>
          </table:table-cell>
          <table:table-cell office:value-type="float" office:value="96638.82" table:style-name="ce17">
            <text:p>96,638.82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Tees Esk And Wear Valleys NHS Foundation Trust</text:p>
          </table:table-cell>
          <table:table-cell office:value-type="string" table:style-name="ce16">
            <text:p>7421020</text:p>
          </table:table-cell>
          <table:table-cell office:value-type="float" office:value="61979.9" table:style-name="ce17">
            <text:p>61,979.90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 Tees And Hartlepool NHS Foundation Trust</text:p>
          </table:table-cell>
          <table:table-cell office:value-type="string" table:style-name="ce16">
            <text:p>7421021</text:p>
          </table:table-cell>
          <table:table-cell office:value-type="float" office:value="170206.01" table:style-name="ce17">
            <text:p>170,206.01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South Tees Hospitals NHS Foundation Trust</text:p>
          </table:table-cell>
          <table:table-cell office:value-type="string" table:style-name="ce16">
            <text:p>7421022</text:p>
          </table:table-cell>
          <table:table-cell office:value-type="float" office:value="457846.68" table:style-name="ce17">
            <text:p>457,846.68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Northumbria Healthcare NHS Foundation Trust</text:p>
          </table:table-cell>
          <table:table-cell office:value-type="string" table:style-name="ce16">
            <text:p>7421023</text:p>
          </table:table-cell>
          <table:table-cell office:value-type="float" office:value="131486.72" table:style-name="ce17">
            <text:p>131,486.72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0T01:00:00" table:style-name="ce13">
            <text:p>10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Gateshead Health NHS Foundation Trust</text:p>
          </table:table-cell>
          <table:table-cell office:value-type="string" table:style-name="ce16">
            <text:p>7421024</text:p>
          </table:table-cell>
          <table:table-cell office:value-type="float" office:value="60632.91" table:style-name="ce17">
            <text:p>60,632.91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RRDN NENC</text:p>
          </table:table-cell>
          <table:table-cell office:value-type="string" table:style-name="ce15">
            <text:p>South Tyneside and Sunderland NHS Foundation Trust</text:p>
          </table:table-cell>
          <table:table-cell office:value-type="string" table:style-name="ce16">
            <text:p>7421026</text:p>
          </table:table-cell>
          <table:table-cell office:value-type="float" office:value="320537.07" table:style-name="ce17">
            <text:p>320,537.07</text:p>
          </table:table-cell>
          <table:table-cell office:value-type="string" table:style-name="ce15">
            <text:p>Healthcare From Foundation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Biotronik U.K. Ltd</text:p>
          </table:table-cell>
          <table:table-cell office:value-type="string" table:style-name="ce16">
            <text:p>7421153</text:p>
          </table:table-cell>
          <table:table-cell office:value-type="float" office:value="38970" table:style-name="ce17">
            <text:p>38,970.00</text:p>
          </table:table-cell>
          <table:table-cell office:value-type="string" table:style-name="ce15">
            <text:p>Pacemaker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Purchase Of Healthcare From NHS Bodies</text:p>
          </table:table-cell>
          <table:table-cell office:value-type="string" table:style-name="ce15">
            <text:p>URGENT CARE</text:p>
          </table:table-cell>
          <table:table-cell office:value-type="string" table:style-name="ce15">
            <text:p>Ngps Ltd</text:p>
          </table:table-cell>
          <table:table-cell office:value-type="string" table:style-name="ce16">
            <text:p>7421168</text:p>
          </table:table-cell>
          <table:table-cell office:value-type="float" office:value="288314" table:style-name="ce17">
            <text:p>288,314.00</text:p>
          </table:table-cell>
          <table:table-cell office:value-type="string" table:style-name="ce15">
            <text:p>Healthcare From NHS Tru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oftcat Plc</text:p>
          </table:table-cell>
          <table:table-cell office:value-type="string" table:style-name="ce16">
            <text:p>7421212</text:p>
          </table:table-cell>
          <table:table-cell office:value-type="float" office:value="38763.43" table:style-name="ce17">
            <text:p>38,763.43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30T01:00:00" table:style-name="ce13">
            <text:p>30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6">
            <text:p>7421482</text:p>
          </table:table-cell>
          <table:table-cell office:value-type="float" office:value="31375.200000000001" table:style-name="ce17">
            <text:p>31,375.20</text:p>
          </table:table-cell>
          <table:table-cell office:value-type="string" table:style-name="ce15">
            <text:p>Med Surg Eqpt General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7T01:00:00" table:style-name="ce13">
            <text:p>1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Janssen-Cilag Ltd T/A Johnson and Johnson Innovative Medicine</text:p>
          </table:table-cell>
          <table:table-cell office:value-type="string" table:style-name="ce16">
            <text:p>7421610</text:p>
          </table:table-cell>
          <table:table-cell office:value-type="float" office:value="52876.800000000003" table:style-name="ce17">
            <text:p>52,876.8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21662</text:p>
          </table:table-cell>
          <table:table-cell office:value-type="float" office:value="27000" table:style-name="ce17">
            <text:p>27,0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21680</text:p>
          </table:table-cell>
          <table:table-cell office:value-type="float" office:value="28040" table:style-name="ce17">
            <text:p>28,04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Digital and Technology Services</text:p>
          </table:table-cell>
          <table:table-cell office:value-type="string" table:style-name="ce15">
            <text:p>Mll Telecom Ltd</text:p>
          </table:table-cell>
          <table:table-cell office:value-type="string" table:style-name="ce16">
            <text:p>7421939</text:p>
          </table:table-cell>
          <table:table-cell office:value-type="float" office:value="55629.22" table:style-name="ce17">
            <text:p>55,629.22</text:p>
          </table:table-cell>
          <table:table-cell office:value-type="string" table:style-name="ce15">
            <text:p>Computer Network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Digital and Technology Services</text:p>
          </table:table-cell>
          <table:table-cell office:value-type="string" table:style-name="ce15">
            <text:p>CDW Ltd</text:p>
          </table:table-cell>
          <table:table-cell office:value-type="string" table:style-name="ce16">
            <text:p>7421978</text:p>
          </table:table-cell>
          <table:table-cell office:value-type="float" office:value="683280" table:style-name="ce17">
            <text:p>683,280.00</text:p>
          </table:table-cell>
          <table:table-cell office:value-type="string" table:style-name="ce15">
            <text:p>Computer Hardware Purcha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Anglian Water Business Ltd</text:p>
          </table:table-cell>
          <table:table-cell office:value-type="string" table:style-name="ce16">
            <text:p>7421996</text:p>
          </table:table-cell>
          <table:table-cell office:value-type="float" office:value="203565.59" table:style-name="ce17">
            <text:p>203,565.59</text:p>
          </table:table-cell>
          <table:table-cell office:value-type="string" table:style-name="ce15">
            <text:p>Water</text:p>
          </table:table-cell>
          <table:table-cell table:number-columns-repeated="16374" table:style-name="ce1"/>
        </table:table-row>
        <table:table-row table:style-name="ro6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30T01:00:00" table:style-name="ce13">
            <text:p>30/07/2026</text:p>
          </table:table-cell>
          <table:table-cell office:value-type="string" table:style-name="ce14">
            <text:p>Agency / Contract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NHS North of England Commissioning Support Unit (hosted by NHS England)</text:p>
          </table:table-cell>
          <table:table-cell office:value-type="string" table:style-name="ce16">
            <text:p>7422086</text:p>
          </table:table-cell>
          <table:table-cell office:value-type="float" office:value="34202" table:style-name="ce17">
            <text:p>34,202.00</text:p>
          </table:table-cell>
          <table:table-cell office:value-type="string" table:style-name="ce15">
            <text:p>Agency Admin &amp; Clerical (Non Medical Non Clinical)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ARDIOTHORACIC</text:p>
          </table:table-cell>
          <table:table-cell office:value-type="string" table:style-name="ce15">
            <text:p>Healthworks Newcastle</text:p>
          </table:table-cell>
          <table:table-cell office:value-type="string" table:style-name="ce16">
            <text:p>7422096</text:p>
          </table:table-cell>
          <table:table-cell office:value-type="float" office:value="55661.4" table:style-name="ce17">
            <text:p>55,661.40</text:p>
          </table:table-cell>
          <table:table-cell office:value-type="string" table:style-name="ce15">
            <text:p>Rent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HR DIRECTORATE</text:p>
          </table:table-cell>
          <table:table-cell office:value-type="string" table:style-name="ce15">
            <text:p>Stagecoach Services Ltd</text:p>
          </table:table-cell>
          <table:table-cell office:value-type="string" table:style-name="ce16">
            <text:p>7422224</text:p>
          </table:table-cell>
          <table:table-cell office:value-type="float" office:value="32934.699999999997" table:style-name="ce17">
            <text:p>32,934.70</text:p>
          </table:table-cell>
          <table:table-cell office:value-type="string" table:style-name="ce15">
            <text:p>Staff Benefits Expens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3T01:00:00" table:style-name="ce13">
            <text:p>13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Marsh Ltd</text:p>
          </table:table-cell>
          <table:table-cell office:value-type="string" table:style-name="ce16">
            <text:p>7422322</text:p>
          </table:table-cell>
          <table:table-cell office:value-type="float" office:value="36245.65" table:style-name="ce17">
            <text:p>36,245.65</text:p>
          </table:table-cell>
          <table:table-cell office:value-type="string" table:style-name="ce15">
            <text:p>Insurance Cos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15T01:00:00" table:style-name="ce13">
            <text:p>15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Robertson Construction Group Ltd</text:p>
          </table:table-cell>
          <table:table-cell office:value-type="string" table:style-name="ce16">
            <text:p>7422350</text:p>
          </table:table-cell>
          <table:table-cell office:value-type="float" office:value="710887.75" table:style-name="ce17">
            <text:p>710,887.75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30T01:00:00" table:style-name="ce13">
            <text:p>30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upply Chain Coordination Ltd</text:p>
          </table:table-cell>
          <table:table-cell office:value-type="string" table:style-name="ce16">
            <text:p>7422461</text:p>
          </table:table-cell>
          <table:table-cell office:value-type="float" office:value="54734.400000000001" table:style-name="ce17">
            <text:p>54,734.40</text:p>
          </table:table-cell>
          <table:table-cell office:value-type="string" table:style-name="ce15">
            <text:p>Imaging Equipment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09T01:00:00" table:style-name="ce13">
            <text:p>09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Digital and Technology Services</text:p>
          </table:table-cell>
          <table:table-cell office:value-type="string" table:style-name="ce15">
            <text:p>ITHealth U.K. Ltd</text:p>
          </table:table-cell>
          <table:table-cell office:value-type="string" table:style-name="ce16">
            <text:p>7422462</text:p>
          </table:table-cell>
          <table:table-cell office:value-type="float" office:value="156250" table:style-name="ce17">
            <text:p>156,250.0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23261</text:p>
          </table:table-cell>
          <table:table-cell office:value-type="float" office:value="35865.160000000003" table:style-name="ce17">
            <text:p>35,865.16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Digital and Technology Services</text:p>
          </table:table-cell>
          <table:table-cell office:value-type="string" table:style-name="ce15">
            <text:p>DH OpCo UK Ltd</text:p>
          </table:table-cell>
          <table:table-cell office:value-type="string" table:style-name="ce16">
            <text:p>7423528</text:p>
          </table:table-cell>
          <table:table-cell office:value-type="float" office:value="240959.22" table:style-name="ce17">
            <text:p>240,959.22</text:p>
          </table:table-cell>
          <table:table-cell office:value-type="string" table:style-name="ce15">
            <text:p>Computer Maintenanc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ERI-OP &amp; CRITICAL CARE</text:p>
          </table:table-cell>
          <table:table-cell office:value-type="string" table:style-name="ce15">
            <text:p>ResMed (UK) Ltd</text:p>
          </table:table-cell>
          <table:table-cell office:value-type="string" table:style-name="ce16">
            <text:p>7423635</text:p>
          </table:table-cell>
          <table:table-cell office:value-type="float" office:value="80946" table:style-name="ce17">
            <text:p>80,946.00</text:p>
          </table:table-cell>
          <table:table-cell office:value-type="string" table:style-name="ce15">
            <text:p>Ventilators Respiratory therapy and accessori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Grifols UK Ltd</text:p>
          </table:table-cell>
          <table:table-cell office:value-type="string" table:style-name="ce16">
            <text:p>7423860</text:p>
          </table:table-cell>
          <table:table-cell office:value-type="float" office:value="32218.75" table:style-name="ce17">
            <text:p>32,218.75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30T01:00:00" table:style-name="ce13">
            <text:p>30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exion Pharma Uk Ltd</text:p>
          </table:table-cell>
          <table:table-cell office:value-type="string" table:style-name="ce16">
            <text:p>7423911</text:p>
          </table:table-cell>
          <table:table-cell office:value-type="float" office:value="29839.200000000001" table:style-name="ce17">
            <text:p>29,839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Oxford Health NHS Foundation Trust</text:p>
          </table:table-cell>
          <table:table-cell office:value-type="string" table:style-name="ce16">
            <text:p>7424084</text:p>
          </table:table-cell>
          <table:table-cell office:value-type="float" office:value="71131.5" table:style-name="ce17">
            <text:p>71,131.5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Roche Products Ltd</text:p>
          </table:table-cell>
          <table:table-cell office:value-type="string" table:style-name="ce16">
            <text:p>7424162</text:p>
          </table:table-cell>
          <table:table-cell office:value-type="float" office:value="31543.200000000001" table:style-name="ce17">
            <text:p>31,543.2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bbvie Ltd</text:p>
          </table:table-cell>
          <table:table-cell office:value-type="string" table:style-name="ce16">
            <text:p>7424291</text:p>
          </table:table-cell>
          <table:table-cell office:value-type="float" office:value="37667.4" table:style-name="ce17">
            <text:p>37,667.4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6">
            <text:p>7424304</text:p>
          </table:table-cell>
          <table:table-cell office:value-type="float" office:value="40988.480000000003" table:style-name="ce17">
            <text:p>40,988.48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6">
            <text:p>7424314</text:p>
          </table:table-cell>
          <table:table-cell office:value-type="float" office:value="28903.22" table:style-name="ce17">
            <text:p>28,903.2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24318</text:p>
          </table:table-cell>
          <table:table-cell office:value-type="float" office:value="26889.119999999999" table:style-name="ce17">
            <text:p>26,889.1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Digital and Technology Services</text:p>
          </table:table-cell>
          <table:table-cell office:value-type="string" table:style-name="ce15">
            <text:p>System C Healthcare Ltd</text:p>
          </table:table-cell>
          <table:table-cell office:value-type="string" table:style-name="ce16">
            <text:p>7424546</text:p>
          </table:table-cell>
          <table:table-cell office:value-type="float" office:value="33553.199999999997" table:style-name="ce17">
            <text:p>33,553.20</text:p>
          </table:table-cell>
          <table:table-cell office:value-type="string" table:style-name="ce15">
            <text:p>Computer Software / License Fee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BURNS &amp; PLASTICS</text:p>
          </table:table-cell>
          <table:table-cell office:value-type="string" table:style-name="ce15">
            <text:p>Movianto Uk Ltd</text:p>
          </table:table-cell>
          <table:table-cell office:value-type="string" table:style-name="ce16">
            <text:p>7424602</text:p>
          </table:table-cell>
          <table:table-cell office:value-type="float" office:value="32640" table:style-name="ce17">
            <text:p>32,640.00</text:p>
          </table:table-cell>
          <table:table-cell office:value-type="string" table:style-name="ce15">
            <text:p>Med Surg Eqpt Disposable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Operating Lease Expenditure (net)</text:p>
          </table:table-cell>
          <table:table-cell office:value-type="string" table:style-name="ce15">
            <text:p>UROLOGY</text:p>
          </table:table-cell>
          <table:table-cell office:value-type="string" table:style-name="ce15">
            <text:p>Intuitive Surgical Ltd</text:p>
          </table:table-cell>
          <table:table-cell office:value-type="string" table:style-name="ce16">
            <text:p>7424615</text:p>
          </table:table-cell>
          <table:table-cell office:value-type="float" office:value="161268" table:style-name="ce17">
            <text:p>161,268.00</text:p>
          </table:table-cell>
          <table:table-cell office:value-type="string" table:style-name="ce15">
            <text:p>Med Surg Eqpt Leasing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Hermes Medical Solutions Ltd</text:p>
          </table:table-cell>
          <table:table-cell office:value-type="string" table:style-name="ce16">
            <text:p>7424993</text:p>
          </table:table-cell>
          <table:table-cell office:value-type="float" office:value="55291.199999999997" table:style-name="ce17">
            <text:p>55,291.20</text:p>
          </table:table-cell>
          <table:table-cell office:value-type="string" table:style-name="ce15">
            <text:p>Med Surg Eqpt Mtce Contract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25074</text:p>
          </table:table-cell>
          <table:table-cell office:value-type="float" office:value="71806.94" table:style-name="ce17">
            <text:p>71,806.94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25088</text:p>
          </table:table-cell>
          <table:table-cell office:value-type="float" office:value="63239.7" table:style-name="ce17">
            <text:p>63,239.7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Bristol Myers Squibb Pharmaceuticals Ltd</text:p>
          </table:table-cell>
          <table:table-cell office:value-type="string" table:style-name="ce16">
            <text:p>7425089</text:p>
          </table:table-cell>
          <table:table-cell office:value-type="float" office:value="95513.47" table:style-name="ce17">
            <text:p>95,513.47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25090</text:p>
          </table:table-cell>
          <table:table-cell office:value-type="float" office:value="63666.99" table:style-name="ce17">
            <text:p>63,666.99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25094</text:p>
          </table:table-cell>
          <table:table-cell office:value-type="float" office:value="96480" table:style-name="ce17">
            <text:p>96,48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lloga Uk Ltd</text:p>
          </table:table-cell>
          <table:table-cell office:value-type="string" table:style-name="ce16">
            <text:p>7425102</text:p>
          </table:table-cell>
          <table:table-cell office:value-type="float" office:value="67500" table:style-name="ce17">
            <text:p>67,500.00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Amgen Ltd</text:p>
          </table:table-cell>
          <table:table-cell office:value-type="string" table:style-name="ce16">
            <text:p>7425103</text:p>
          </table:table-cell>
          <table:table-cell office:value-type="float" office:value="74548.320000000007" table:style-name="ce17">
            <text:p>74,548.32</text:p>
          </table:table-cell>
          <table:table-cell office:value-type="string" table:style-name="ce15">
            <text:p>Drugs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4 Ways Healthcare Ltd</text:p>
          </table:table-cell>
          <table:table-cell office:value-type="string" table:style-name="ce16">
            <text:p>7425361</text:p>
          </table:table-cell>
          <table:table-cell office:value-type="float" office:value="35050.839999999997" table:style-name="ce17">
            <text:p>35,050.84</text:p>
          </table:table-cell>
          <table:table-cell office:value-type="string" table:style-name="ce15">
            <text:p>Healthcare From Commercial Sector</text:p>
          </table:table-cell>
          <table:table-cell table:number-columns-repeated="16374" table:style-name="ce1"/>
        </table:table-row>
        <table:table-row table:style-name="ro4">
          <table:table-cell table:style-name="ce1"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Purchase Of Healthcare From Non-NHS Bodies</text:p>
          </table:table-cell>
          <table:table-cell office:value-type="string" table:style-name="ce15">
            <text:p>RADIOLOGY-DIRECTORATE</text:p>
          </table:table-cell>
          <table:table-cell office:value-type="string" table:style-name="ce15">
            <text:p>Cobalt Health</text:p>
          </table:table-cell>
          <table:table-cell office:value-type="string" table:style-name="ce16">
            <text:p>7425873</text:p>
          </table:table-cell>
          <table:table-cell office:value-type="float" office:value="38968.75" table:style-name="ce17">
            <text:p>38,968.75</text:p>
          </table:table-cell>
          <table:table-cell office:value-type="string" table:style-name="ce15">
            <text:p>Healthcare From Independent Sector</text:p>
          </table:table-cell>
          <table:table-cell table:number-columns-repeated="16374" table:style-name="ce1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0T01:00:00" table:style-name="ce13">
            <text:p>20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Miltenyi Biotec Ltd</text:p>
          </table:table-cell>
          <table:table-cell office:value-type="string" table:style-name="ce16">
            <text:p>7426455</text:p>
          </table:table-cell>
          <table:table-cell office:value-type="float" office:value="36318.239999999998" table:style-name="ce17">
            <text:p>36,318.24</text:p>
          </table:table-cell>
          <table:table-cell office:value-type="string" table:style-name="ce15">
            <text:p>Med Surg Eqpt Disposable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Newcastle University</text:p>
          </table:table-cell>
          <table:table-cell office:value-type="string" table:style-name="ce16">
            <text:p>7426499</text:p>
          </table:table-cell>
          <table:table-cell office:value-type="float" office:value="41893.050000000003" table:style-name="ce17">
            <text:p>41,893.05</text:p>
          </table:table-cell>
          <table:table-cell office:value-type="string" table:style-name="ce15">
            <text:p>Electricity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1T01:00:00" table:style-name="ce13">
            <text:p>21/07/2026</text:p>
          </table:table-cell>
          <table:table-cell office:value-type="string" table:style-name="ce14">
            <text:p>Other</text:p>
          </table:table-cell>
          <table:table-cell office:value-type="string" table:style-name="ce15">
            <text:p>MEDICAL DIRECTOR</text:p>
          </table:table-cell>
          <table:table-cell office:value-type="string" table:style-name="ce15">
            <text:p>NHS Resolution</text:p>
          </table:table-cell>
          <table:table-cell office:value-type="string" table:style-name="ce16">
            <text:p>7426908</text:p>
          </table:table-cell>
          <table:table-cell office:value-type="float" office:value="3190822.4" table:style-name="ce17">
            <text:p>3,190,822.40</text:p>
          </table:table-cell>
          <table:table-cell office:value-type="string" table:style-name="ce15">
            <text:p>Insurance Cost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CANCER SERVS &amp; CLIN HAEM</text:p>
          </table:table-cell>
          <table:table-cell office:value-type="string" table:style-name="ce15">
            <text:p>Evergreen Health Solutions Ltd</text:p>
          </table:table-cell>
          <table:table-cell office:value-type="string" table:style-name="ce16">
            <text:p>7427375</text:p>
          </table:table-cell>
          <table:table-cell office:value-type="float" office:value="34782" table:style-name="ce17">
            <text:p>34,782.00</text:p>
          </table:table-cell>
          <table:table-cell office:value-type="string" table:style-name="ce15">
            <text:p>Computer Software / License Fee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Premises - Other</text:p>
          </table:table-cell>
          <table:table-cell office:value-type="string" table:style-name="ce15">
            <text:p>BUS &amp; DEVELOPMENT DIRECTOR</text:p>
          </table:table-cell>
          <table:table-cell office:value-type="string" table:style-name="ce15">
            <text:p>KCI Medical Limited Ta Solventum Uk</text:p>
          </table:table-cell>
          <table:table-cell office:value-type="string" table:style-name="ce16">
            <text:p>7427737</text:p>
          </table:table-cell>
          <table:table-cell office:value-type="float" office:value="179999.99" table:style-name="ce17">
            <text:p>179,999.99</text:p>
          </table:table-cell>
          <table:table-cell office:value-type="string" table:style-name="ce15">
            <text:p>Computer Software / License Fee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SPS UK&amp;I Ltd</text:p>
          </table:table-cell>
          <table:table-cell office:value-type="string" table:style-name="ce16">
            <text:p>7427887</text:p>
          </table:table-cell>
          <table:table-cell office:value-type="float" office:value="54030.239999999998" table:style-name="ce17">
            <text:p>54,030.24</text:p>
          </table:table-cell>
          <table:table-cell office:value-type="string" table:style-name="ce15">
            <text:p>Postage and Carriage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2T01:00:00" table:style-name="ce13">
            <text:p>22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Newcastle Hospitals Pharmaservices Limited</text:p>
          </table:table-cell>
          <table:table-cell office:value-type="string" table:style-name="ce16">
            <text:p>7427921</text:p>
          </table:table-cell>
          <table:table-cell office:value-type="float" office:value="5311972" table:style-name="ce17">
            <text:p>5,311,972.00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Overseas Visitor Fees</text:p>
          </table:table-cell>
          <table:table-cell office:value-type="string" table:style-name="ce15">
            <text:p>OVERSEAS VISITOR FEES</text:p>
          </table:table-cell>
          <table:table-cell office:value-type="string" table:style-name="ce15">
            <text:p>Cap International Services</text:p>
          </table:table-cell>
          <table:table-cell office:value-type="string" table:style-name="ce16">
            <text:p>7428175</text:p>
          </table:table-cell>
          <table:table-cell office:value-type="float" office:value="51239" table:style-name="ce17">
            <text:p>51,239.00</text:p>
          </table:table-cell>
          <table:table-cell office:value-type="string" table:style-name="ce15">
            <text:p>Overseas Visitor Fee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6">
            <text:p>7428587</text:p>
          </table:table-cell>
          <table:table-cell office:value-type="float" office:value="57868.24" table:style-name="ce17">
            <text:p>57,868.24</text:p>
          </table:table-cell>
          <table:table-cell office:value-type="string" table:style-name="ce15">
            <text:p>Printing Cost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Establishment</text:p>
          </table:table-cell>
          <table:table-cell office:value-type="string" table:style-name="ce15">
            <text:p>OUTPATIENTS</text:p>
          </table:table-cell>
          <table:table-cell office:value-type="string" table:style-name="ce15">
            <text:p>Synertec Ltd</text:p>
          </table:table-cell>
          <table:table-cell office:value-type="string" table:style-name="ce16">
            <text:p>7428588</text:p>
          </table:table-cell>
          <table:table-cell office:value-type="float" office:value="40833.17" table:style-name="ce17">
            <text:p>40,833.17</text:p>
          </table:table-cell>
          <table:table-cell office:value-type="string" table:style-name="ce15">
            <text:p>Printing Costs</text:p>
          </table:table-cell>
          <table:table-cell table:number-columns-repeated="16374"/>
        </table:table-row>
        <table:table-row table:style-name="ro3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Drugs Costs (Drug Inventory Consumed and Purchase Of Non-Inventory Drugs)</text:p>
          </table:table-cell>
          <table:table-cell office:value-type="string" table:style-name="ce15">
            <text:p>PHARMACY</text:p>
          </table:table-cell>
          <table:table-cell office:value-type="string" table:style-name="ce15">
            <text:p>Alliance Healthcare Distribution Ltd</text:p>
          </table:table-cell>
          <table:table-cell office:value-type="string" table:style-name="ce16">
            <text:p>7428630</text:p>
          </table:table-cell>
          <table:table-cell office:value-type="float" office:value="-63335.86" table:style-name="ce17">
            <text:p>-63,335.86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3T01:00:00" table:style-name="ce13">
            <text:p>23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INTEGRATED LAB MEDICINE</text:p>
          </table:table-cell>
          <table:table-cell office:value-type="string" table:style-name="ce15">
            <text:p>Illumina Cambridge Ltd</text:p>
          </table:table-cell>
          <table:table-cell office:value-type="string" table:style-name="ce16">
            <text:p>7428659</text:p>
          </table:table-cell>
          <table:table-cell office:value-type="float" office:value="51713.64" table:style-name="ce17">
            <text:p>51,713.64</text:p>
          </table:table-cell>
          <table:table-cell office:value-type="string" table:style-name="ce15">
            <text:p>Laboratory External Test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7T01:00:00" table:style-name="ce13">
            <text:p>27/07/2026</text:p>
          </table:table-cell>
          <table:table-cell office:value-type="string" table:style-name="ce14">
            <text:p>Transport</text:p>
          </table:table-cell>
          <table:table-cell office:value-type="string" table:style-name="ce15">
            <text:p>ESTATES</text:p>
          </table:table-cell>
          <table:table-cell office:value-type="string" table:style-name="ce15">
            <text:p>Qe Facilities Ltd</text:p>
          </table:table-cell>
          <table:table-cell office:value-type="string" table:style-name="ce16">
            <text:p>7428692</text:p>
          </table:table-cell>
          <table:table-cell office:value-type="float" office:value="26959.43" table:style-name="ce17">
            <text:p>26,959.43</text:p>
          </table:table-cell>
          <table:table-cell office:value-type="string" table:style-name="ce15">
            <text:p>Other Transport Cost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Supplies and Services - Clinical (Excluding Drugs Costs)</text:p>
          </table:table-cell>
          <table:table-cell office:value-type="string" table:style-name="ce15">
            <text:p>THERAPY SERVICES</text:p>
          </table:table-cell>
          <table:table-cell office:value-type="string" table:style-name="ce15">
            <text:p>Blatchford Limited</text:p>
          </table:table-cell>
          <table:table-cell office:value-type="string" table:style-name="ce16">
            <text:p>7428976</text:p>
          </table:table-cell>
          <table:table-cell office:value-type="float" office:value="65005.69" table:style-name="ce17">
            <text:p>65,005.69</text:p>
          </table:table-cell>
          <table:table-cell office:value-type="string" table:style-name="ce15">
            <text:p>Appliances: Limb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4T01:00:00" table:style-name="ce13">
            <text:p>24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Calea Uk Ltd</text:p>
          </table:table-cell>
          <table:table-cell office:value-type="string" table:style-name="ce16">
            <text:p>7429606</text:p>
          </table:table-cell>
          <table:table-cell office:value-type="float" office:value="25652.17" table:style-name="ce17">
            <text:p>25,652.17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Drugs</text:p>
          </table:table-cell>
          <table:table-cell office:value-type="string" table:style-name="ce15">
            <text:p>DRUGS</text:p>
          </table:table-cell>
          <table:table-cell office:value-type="string" table:style-name="ce15">
            <text:p>Sciensus Pharma Services Limited</text:p>
          </table:table-cell>
          <table:table-cell office:value-type="string" table:style-name="ce16">
            <text:p>7429632</text:p>
          </table:table-cell>
          <table:table-cell office:value-type="float" office:value="31582.26" table:style-name="ce17">
            <text:p>31,582.26</text:p>
          </table:table-cell>
          <table:table-cell office:value-type="string" table:style-name="ce15">
            <text:p>Drugs</text:p>
          </table:table-cell>
          <table:table-cell table:number-columns-repeated="16374"/>
        </table:table-row>
        <table:table-row table:style-name="ro6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8T01:00:00" table:style-name="ce13">
            <text:p>28/07/2026</text:p>
          </table:table-cell>
          <table:table-cell office:value-type="string" table:style-name="ce14">
            <text:p>AHSN Allocation</text:p>
          </table:table-cell>
          <table:table-cell office:value-type="string" table:style-name="ce15">
            <text:p>AHSN ALLOCATION</text:p>
          </table:table-cell>
          <table:table-cell office:value-type="string" table:style-name="ce15">
            <text:p>Cumbria Northumberland Tyne and Wear NHS Foundation Trust</text:p>
          </table:table-cell>
          <table:table-cell office:value-type="string" table:style-name="ce16">
            <text:p>7431004</text:p>
          </table:table-cell>
          <table:table-cell office:value-type="float" office:value="50000" table:style-name="ce17">
            <text:p>50,000.00</text:p>
          </table:table-cell>
          <table:table-cell office:value-type="string" table:style-name="ce15">
            <text:p>AHSN Allocation</text:p>
          </table:table-cell>
          <table:table-cell table:number-columns-repeated="16374"/>
        </table:table-row>
        <table:table-row table:style-name="ro4">
          <table:table-cell/>
          <table:table-cell office:value-type="string" table:style-name="ce12">
            <text:p>Department of Health</text:p>
          </table:table-cell>
          <table:table-cell office:value-type="string" table:style-name="ce12">
            <text:p>The Newcastle-upon-Tyne Hospitals NHS Foundation Trust</text:p>
          </table:table-cell>
          <table:table-cell office:value-type="date" office:date-value="2026-07-29T01:00:00" table:style-name="ce13">
            <text:p>29/07/2026</text:p>
          </table:table-cell>
          <table:table-cell office:value-type="string" table:style-name="ce14">
            <text:p>Property, Plant and Equipment: Other</text:p>
          </table:table-cell>
          <table:table-cell office:value-type="string" table:style-name="ce15">
            <text:p>EXCHEQUER TANGIBLE FIXED ASSET</text:p>
          </table:table-cell>
          <table:table-cell office:value-type="string" table:style-name="ce15">
            <text:p>Turner &amp; Townsend Project Management Ltd</text:p>
          </table:table-cell>
          <table:table-cell office:value-type="string" table:style-name="ce16">
            <text:p>7431762</text:p>
          </table:table-cell>
          <table:table-cell office:value-type="float" office:value="56594.29" table:style-name="ce17">
            <text:p>56,594.29</text:p>
          </table:table-cell>
          <table:table-cell office:value-type="string" table:style-name="ce15">
            <text:p>Additions - Assets Under Construction Donated</text:p>
          </table:table-cell>
          <table:table-cell table:number-columns-repeated="16374"/>
        </table:table-row>
        <table:table-row table:number-rows-repeated="1048274" table:style-name="ro1">
          <table:table-cell table:number-columns-repeated="16384"/>
        </table:table-row>
        <table:named-expressions>
          <table:named-range table:name="Print_Area" table:cell-range-address="2026_4_July.$B$1:2026_4_July.$J$27" table:base-cell-address="2026_4_July.$A$1"/>
        </table:named-expressions>
      </table:table>
      <table:database-ranges>
        <table:database-range table:target-range-address="2026_4_July.B4:2026_4_July.J18" table:contains-header="false">
          <table:sort>
            <table:sort-by table:field-number="2"/>
          </table:sort>
        </table:database-range>
        <table:database-range table:target-range-address="2026_4_July.B3:2026_4_July.J302" table:display-filter-buttons="true">
          <table:sort>
            <table:sort-by table:field-number="4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22">
      <number:month number:textual="true"/>
      <number:text>-</number:text>
      <number:year/>
    </number:date-style>
    <number:text-style style:name="N30">
      <number:text-content/>
    </number:text-style>
    <number:number-style style:name="N36P0">
      <number:number number:decimal-places="2" number:min-decimal-places="2" number:min-integer-digits="1" number:grouping="true"/>
    </number:number-style>
    <number:number-style style:name="N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25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Smith, Stuart</meta:initial-creator>
    <dc:creator>HAYNES, Christopher (THE NEWCASTLE UPON TYNE HOSPITALS</dc:creator>
    <meta:creation-date>2017-11-10T11:34:29Z</meta:creation-date>
    <dc:date>2026-09-01T08:51:33Z</dc:date>
    <meta:print-date>2022-06-16T09:56:59Z</meta:print-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</office:meta>
</office:document-meta>
</file>