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22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22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CCCCFF" fo:border-bottom="none" fo:border-left="thin solid #CCCCFF" fo:border-right="thin solid #CCCCFF" style:vertical-align="automatic" fo:wrap-option="wrap" fo:background-color="#6666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thin solid #CCCCFF" fo:border-bottom="none" fo:border-left="thin solid #CCCCFF" fo:border-right="thin solid #CCCCFF" style:vertical-align="automatic" fo:wrap-option="wrap" fo:background-color="#6666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6" style:family="table-cell" style:parent-style-name="Default" style:data-style-name="N36">
      <style:table-cell-properties fo:border="thin solid #000000" style:vertical-align="middl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8" style:family="table-cell" style:parent-style-name="Default" style:data-style-name="N36"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2.09020833333333cm" style:use-optimal-column-width="true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2.91041666666667cm" style:use-optimal-column-width="true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39.6pt" style:use-optimal-row-height="false" fo:break-before="auto"/>
    </style:style>
    <style:style style:name="ro6" style:family="table-row">
      <style:table-row-properties style:row-height="4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3_June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2"/>
        <table:table-column table:style-name="co9" table:default-cell-style-name="ce18"/>
        <table:table-column table:style-name="co10" table:default-cell-style-name="ce6"/>
        <table:table-column table:style-name="co11" table:number-columns-repeated="16374" table:default-cell-style-name="ce2"/>
        <table:table-row table:style-name="ro1">
          <table:table-cell/>
          <table:table-cell office:value-type="string" table:style-name="ce3">
            <text:p>Invoices over £25,000</text:p>
          </table:table-cell>
          <table:table-cell table:style-name="ce4"/>
          <table:table-cell table:style-name="ce5"/>
          <table:table-cell table:style-name="ce6"/>
          <table:table-cell table:number-columns-repeated="3" table:style-name="ce7"/>
          <table:table-cell table:style-name="ce8"/>
          <table:table-cell office:value-type="date" office:date-value="2026-06-01T00:00:00" table:style-name="ce9">
            <text:p>Jun-26</text:p>
          </table:table-cell>
          <table:table-cell table:number-columns-repeated="16374"/>
        </table:table-row>
        <table:table-row table:style-name="ro1">
          <table:table-cell/>
          <table:table-cell table:number-columns-repeated="7" table:style-name="ce7"/>
          <table:table-cell table:style-name="ce8"/>
          <table:table-cell table:style-name="ce7"/>
          <table:table-cell table:number-columns-repeated="16374"/>
        </table:table-row>
        <table:table-row table:style-name="ro2">
          <table:table-cell/>
          <table:table-cell office:value-type="string" table:style-name="ce10">
            <text:p>Department Family</text:p>
          </table:table-cell>
          <table:table-cell office:value-type="string" table:style-name="ce10">
            <text:p>Entity</text:p>
          </table:table-cell>
          <table:table-cell office:value-type="string" table:style-name="ce10">
            <text:p>Date Paid</text:p>
          </table:table-cell>
          <table:table-cell office:value-type="string" table:style-name="ce10">
            <text:p>Expense Type</text:p>
          </table:table-cell>
          <table:table-cell office:value-type="string" table:style-name="ce10">
            <text:p>Expense Area</text:p>
          </table:table-cell>
          <table:table-cell office:value-type="string" table:style-name="ce10">
            <text:p>Supplier Name</text:p>
          </table:table-cell>
          <table:table-cell office:value-type="string" table:style-name="ce10">
            <text:p>Transaction Reference</text:p>
          </table:table-cell>
          <table:table-cell office:value-type="string" table:style-name="ce11">
            <text:p>Amount</text:p>
          </table:table-cell>
          <table:table-cell office:value-type="string" table:style-name="ce10">
            <text:p>Description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9473</text:p>
          </table:table-cell>
          <table:table-cell office:value-type="float" office:value="50862.39" table:style-name="ce16">
            <text:p>50,862.39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9484</text:p>
          </table:table-cell>
          <table:table-cell office:value-type="float" office:value="41200.85" table:style-name="ce16">
            <text:p>41,200.85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4039513</text:p>
          </table:table-cell>
          <table:table-cell office:value-type="float" office:value="31990.799999999999" table:style-name="ce16">
            <text:p>31,990.8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4039544</text:p>
          </table:table-cell>
          <table:table-cell office:value-type="float" office:value="25236" table:style-name="ce16">
            <text:p>25,236.0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9627</text:p>
          </table:table-cell>
          <table:table-cell office:value-type="float" office:value="26673.72" table:style-name="ce16">
            <text:p>26,673.72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4039741</text:p>
          </table:table-cell>
          <table:table-cell office:value-type="float" office:value="25109.4" table:style-name="ce16">
            <text:p>25,109.4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39793</text:p>
          </table:table-cell>
          <table:table-cell office:value-type="float" office:value="35903.019999999997" table:style-name="ce16">
            <text:p>35,903.02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4039857</text:p>
          </table:table-cell>
          <table:table-cell office:value-type="float" office:value="73209.600000000006" table:style-name="ce16">
            <text:p>73,209.6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4039867</text:p>
          </table:table-cell>
          <table:table-cell office:value-type="float" office:value="33894" table:style-name="ce16">
            <text:p>33,894.0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9949</text:p>
          </table:table-cell>
          <table:table-cell office:value-type="float" office:value="29387.78" table:style-name="ce16">
            <text:p>29,387.78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cura Uk Ltd</text:p>
          </table:table-cell>
          <table:table-cell office:value-type="string" table:style-name="ce15">
            <text:p>4040022</text:p>
          </table:table-cell>
          <table:table-cell office:value-type="float" office:value="51846.48" table:style-name="ce16">
            <text:p>51,846.4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40038</text:p>
          </table:table-cell>
          <table:table-cell office:value-type="float" office:value="31381.01" table:style-name="ce16">
            <text:p>31,381.0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4040091</text:p>
          </table:table-cell>
          <table:table-cell office:value-type="float" office:value="26064" table:style-name="ce16">
            <text:p>26,064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40103</text:p>
          </table:table-cell>
          <table:table-cell office:value-type="float" office:value="33599.9" table:style-name="ce16">
            <text:p>33,599.9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40177</text:p>
          </table:table-cell>
          <table:table-cell office:value-type="float" office:value="37866.65" table:style-name="ce16">
            <text:p>37,866.6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40300</text:p>
          </table:table-cell>
          <table:table-cell office:value-type="float" office:value="42667.199999999997" table:style-name="ce16">
            <text:p>42,667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4040336</text:p>
          </table:table-cell>
          <table:table-cell office:value-type="float" office:value="49200" table:style-name="ce16">
            <text:p>49,2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40346</text:p>
          </table:table-cell>
          <table:table-cell office:value-type="float" office:value="30391.74" table:style-name="ce16">
            <text:p>30,391.7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The Newcastle Upon Tyne Hospitals NHS Foundation Trust</text:p>
          </table:table-cell>
          <table:table-cell office:value-type="string" table:style-name="ce15">
            <text:p>4040568</text:p>
          </table:table-cell>
          <table:table-cell office:value-type="float" office:value="29269.200000000001" table:style-name="ce16">
            <text:p>29,269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40593</text:p>
          </table:table-cell>
          <table:table-cell office:value-type="float" office:value="48939.29" table:style-name="ce16">
            <text:p>48,939.2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cura Uk Ltd</text:p>
          </table:table-cell>
          <table:table-cell office:value-type="string" table:style-name="ce15">
            <text:p>4040602</text:p>
          </table:table-cell>
          <table:table-cell office:value-type="float" office:value="51846.48" table:style-name="ce16">
            <text:p>51,846.4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40702</text:p>
          </table:table-cell>
          <table:table-cell office:value-type="float" office:value="49230" table:style-name="ce16">
            <text:p>49,23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40729</text:p>
          </table:table-cell>
          <table:table-cell office:value-type="float" office:value="25396.95" table:style-name="ce16">
            <text:p>25,396.9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bbvie Ltd</text:p>
          </table:table-cell>
          <table:table-cell office:value-type="string" table:style-name="ce15">
            <text:p>4040844</text:p>
          </table:table-cell>
          <table:table-cell office:value-type="float" office:value="33742.71" table:style-name="ce16">
            <text:p>33,742.7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40919</text:p>
          </table:table-cell>
          <table:table-cell office:value-type="float" office:value="56130.52" table:style-name="ce16">
            <text:p>56,130.5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Gilead Sciences Ltd</text:p>
          </table:table-cell>
          <table:table-cell office:value-type="string" table:style-name="ce15">
            <text:p>4040958</text:p>
          </table:table-cell>
          <table:table-cell office:value-type="float" office:value="36456" table:style-name="ce16">
            <text:p>36,456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40974</text:p>
          </table:table-cell>
          <table:table-cell office:value-type="float" office:value="32820" table:style-name="ce16">
            <text:p>32,82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Leadiant Biosciences Ltd</text:p>
          </table:table-cell>
          <table:table-cell office:value-type="string" table:style-name="ce15">
            <text:p>4041023</text:p>
          </table:table-cell>
          <table:table-cell office:value-type="float" office:value="88200" table:style-name="ce16">
            <text:p>88,2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41139</text:p>
          </table:table-cell>
          <table:table-cell office:value-type="float" office:value="26179.82" table:style-name="ce16">
            <text:p>26,179.8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41142</text:p>
          </table:table-cell>
          <table:table-cell office:value-type="float" office:value="38479.74" table:style-name="ce16">
            <text:p>38,479.7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41202</text:p>
          </table:table-cell>
          <table:table-cell office:value-type="float" office:value="32996.28" table:style-name="ce16">
            <text:p>32,996.2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olar Speed Distribution Ltd</text:p>
          </table:table-cell>
          <table:table-cell office:value-type="string" table:style-name="ce15">
            <text:p>4041411</text:p>
          </table:table-cell>
          <table:table-cell office:value-type="float" office:value="45756" table:style-name="ce16">
            <text:p>45,756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4041665</text:p>
          </table:table-cell>
          <table:table-cell office:value-type="float" office:value="61392" table:style-name="ce16">
            <text:p>61,392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41745</text:p>
          </table:table-cell>
          <table:table-cell office:value-type="float" office:value="49641.11" table:style-name="ce16">
            <text:p>49,641.1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41784</text:p>
          </table:table-cell>
          <table:table-cell office:value-type="float" office:value="28616.94" table:style-name="ce16">
            <text:p>28,616.9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244335</text:p>
          </table:table-cell>
          <table:table-cell office:value-type="float" office:value="27523.8" table:style-name="ce16">
            <text:p>27,523.80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282470</text:p>
          </table:table-cell>
          <table:table-cell office:value-type="float" office:value="115204.33" table:style-name="ce16">
            <text:p>115,204.33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08361</text:p>
          </table:table-cell>
          <table:table-cell office:value-type="float" office:value="89570.29" table:style-name="ce16">
            <text:p>89,570.29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7T01:00:00" table:style-name="ce13">
            <text:p>17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NEUROSCIENCES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21613</text:p>
          </table:table-cell>
          <table:table-cell office:value-type="float" office:value="63073" table:style-name="ce16">
            <text:p>63,073.00</text:p>
          </table:table-cell>
          <table:table-cell office:value-type="string" table:style-name="ce15">
            <text:p>Laboratory Bottles And Containe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Healthcare Support (Newcastle) Ltd</text:p>
          </table:table-cell>
          <table:table-cell office:value-type="string" table:style-name="ce15">
            <text:p>7328685</text:p>
          </table:table-cell>
          <table:table-cell office:value-type="float" office:value="26254.05" table:style-name="ce16">
            <text:p>26,254.05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30003</text:p>
          </table:table-cell>
          <table:table-cell office:value-type="float" office:value="71481.62" table:style-name="ce16">
            <text:p>71,481.62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45842</text:p>
          </table:table-cell>
          <table:table-cell office:value-type="float" office:value="50992.2" table:style-name="ce16">
            <text:p>50,992.20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45847</text:p>
          </table:table-cell>
          <table:table-cell office:value-type="float" office:value="167945.29" table:style-name="ce16">
            <text:p>167,945.29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Agency / Contract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Health Now Ltd</text:p>
          </table:table-cell>
          <table:table-cell office:value-type="string" table:style-name="ce15">
            <text:p>7346701</text:p>
          </table:table-cell>
          <table:table-cell office:value-type="float" office:value="-115070.52" table:style-name="ce16">
            <text:p>-115,070.52</text:p>
          </table:table-cell>
          <table:table-cell office:value-type="string" table:style-name="ce15">
            <text:p>Agency Scientific Therapeutic And Technic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64172</text:p>
          </table:table-cell>
          <table:table-cell office:value-type="float" office:value="916658.5" table:style-name="ce16">
            <text:p>916,658.50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United Football Company Ltd</text:p>
          </table:table-cell>
          <table:table-cell office:value-type="string" table:style-name="ce15">
            <text:p>7366955</text:p>
          </table:table-cell>
          <table:table-cell office:value-type="float" office:value="67173.600000000006" table:style-name="ce16">
            <text:p>67,173.60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67505</text:p>
          </table:table-cell>
          <table:table-cell office:value-type="float" office:value="623852.04" table:style-name="ce16">
            <text:p>623,852.04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Medical</text:p>
          </table:table-cell>
          <table:table-cell office:value-type="string" table:style-name="ce15">
            <text:p>MEDICAL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5">
            <text:p>7368850</text:p>
          </table:table-cell>
          <table:table-cell office:value-type="float" office:value="-37500" table:style-name="ce16">
            <text:p>-37,500.00</text:p>
          </table:table-cell>
          <table:table-cell office:value-type="string" table:style-name="ce15">
            <text:p>Medic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Fresenius Medical Care (U K) Ltd</text:p>
          </table:table-cell>
          <table:table-cell office:value-type="string" table:style-name="ce15">
            <text:p>7369616</text:p>
          </table:table-cell>
          <table:table-cell office:value-type="float" office:value="26995.360000000001" table:style-name="ce16">
            <text:p>26,995.36</text:p>
          </table:table-cell>
          <table:table-cell office:value-type="string" table:style-name="ce15">
            <text:p>Med Surg Eqpt Disposabl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5">
            <text:p>7373884</text:p>
          </table:table-cell>
          <table:table-cell office:value-type="float" office:value="32215.15" table:style-name="ce16">
            <text:p>32,215.15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5">
            <text:p>7377361</text:p>
          </table:table-cell>
          <table:table-cell office:value-type="float" office:value="48543.48" table:style-name="ce16">
            <text:p>48,543.48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5">
            <text:p>7377363</text:p>
          </table:table-cell>
          <table:table-cell office:value-type="float" office:value="34063.279999999999" table:style-name="ce16">
            <text:p>34,063.28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66</text:p>
          </table:table-cell>
          <table:table-cell office:value-type="float" office:value="100000" table:style-name="ce16">
            <text:p>100,000.00</text:p>
          </table:table-cell>
          <table:table-cell office:value-type="string" table:style-name="ce17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68</text:p>
          </table:table-cell>
          <table:table-cell office:value-type="float" office:value="82111" table:style-name="ce16">
            <text:p>82,111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72</text:p>
          </table:table-cell>
          <table:table-cell office:value-type="float" office:value="30579" table:style-name="ce16">
            <text:p>30,579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75</text:p>
          </table:table-cell>
          <table:table-cell office:value-type="float" office:value="92260" table:style-name="ce16">
            <text:p>92,260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Lloyds Clinical Limited</text:p>
          </table:table-cell>
          <table:table-cell office:value-type="string" table:style-name="ce15">
            <text:p>7380905</text:p>
          </table:table-cell>
          <table:table-cell office:value-type="float" office:value="36068.400000000001" table:style-name="ce16">
            <text:p>36,068.40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Lavender Medical Ltd</text:p>
          </table:table-cell>
          <table:table-cell office:value-type="string" table:style-name="ce15">
            <text:p>7381561</text:p>
          </table:table-cell>
          <table:table-cell office:value-type="float" office:value="25242" table:style-name="ce16">
            <text:p>25,242.00</text:p>
          </table:table-cell>
          <table:table-cell office:value-type="string" table:style-name="ce15">
            <text:p>Orthopaedic Trauma Produ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81870</text:p>
          </table:table-cell>
          <table:table-cell office:value-type="float" office:value="81046.600000000006" table:style-name="ce16">
            <text:p>81,046.60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Go North East Ltd</text:p>
          </table:table-cell>
          <table:table-cell office:value-type="string" table:style-name="ce15">
            <text:p>7382839</text:p>
          </table:table-cell>
          <table:table-cell office:value-type="float" office:value="29700" table:style-name="ce16">
            <text:p>29,700.00</text:p>
          </table:table-cell>
          <table:table-cell office:value-type="string" table:style-name="ce15">
            <text:p>Other Transport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Consultancy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ial Services Ltd</text:p>
          </table:table-cell>
          <table:table-cell office:value-type="string" table:style-name="ce15">
            <text:p>7383858</text:p>
          </table:table-cell>
          <table:table-cell office:value-type="float" office:value="34621.199999999997" table:style-name="ce16">
            <text:p>34,621.20</text:p>
          </table:table-cell>
          <table:table-cell office:value-type="string" table:style-name="ce15">
            <text:p>External Consultancy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Stryker UK Ltd</text:p>
          </table:table-cell>
          <table:table-cell office:value-type="string" table:style-name="ce15">
            <text:p>7383946</text:p>
          </table:table-cell>
          <table:table-cell office:value-type="float" office:value="36685.440000000002" table:style-name="ce16">
            <text:p>36,685.44</text:p>
          </table:table-cell>
          <table:table-cell office:value-type="string" table:style-name="ce15">
            <text:p>Surgical Loan Ki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pectrum Dynamics Medical UK Limited</text:p>
          </table:table-cell>
          <table:table-cell office:value-type="string" table:style-name="ce15">
            <text:p>7384499</text:p>
          </table:table-cell>
          <table:table-cell office:value-type="float" office:value="138000" table:style-name="ce16">
            <text:p>138,000.00</text:p>
          </table:table-cell>
          <table:table-cell office:value-type="string" table:style-name="ce15">
            <text:p>Med Surg Eqpt Mtce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CDW Ltd</text:p>
          </table:table-cell>
          <table:table-cell office:value-type="string" table:style-name="ce15">
            <text:p>7385096</text:p>
          </table:table-cell>
          <table:table-cell office:value-type="float" office:value="171843.22" table:style-name="ce16">
            <text:p>171,843.22</text:p>
          </table:table-cell>
          <table:table-cell office:value-type="string" table:style-name="ce15">
            <text:p>Additions - Information Technolog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Lease Cars</text:p>
          </table:table-cell>
          <table:table-cell office:value-type="string" table:style-name="ce15">
            <text:p>LEASE CAR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85172</text:p>
          </table:table-cell>
          <table:table-cell office:value-type="float" office:value="50148.35" table:style-name="ce16">
            <text:p>50,148.35</text:p>
          </table:table-cell>
          <table:table-cell office:value-type="string" table:style-name="ce15">
            <text:p>Lease Ca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Lease Cars</text:p>
          </table:table-cell>
          <table:table-cell office:value-type="string" table:style-name="ce15">
            <text:p>LEASE CAR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85173</text:p>
          </table:table-cell>
          <table:table-cell office:value-type="float" office:value="34775.980000000003" table:style-name="ce16">
            <text:p>34,775.98</text:p>
          </table:table-cell>
          <table:table-cell office:value-type="string" table:style-name="ce15">
            <text:p>Lease Ca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Lease Cars</text:p>
          </table:table-cell>
          <table:table-cell office:value-type="string" table:style-name="ce15">
            <text:p>LEASE CAR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85174</text:p>
          </table:table-cell>
          <table:table-cell office:value-type="float" office:value="1280581.3899999999" table:style-name="ce16">
            <text:p>1,280,581.39</text:p>
          </table:table-cell>
          <table:table-cell office:value-type="string" table:style-name="ce15">
            <text:p>Lease Ca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5">
            <text:p>7385224</text:p>
          </table:table-cell>
          <table:table-cell office:value-type="float" office:value="59707.14" table:style-name="ce16">
            <text:p>59,707.14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5">
            <text:p>7385225</text:p>
          </table:table-cell>
          <table:table-cell office:value-type="float" office:value="44733.35" table:style-name="ce16">
            <text:p>44,733.35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86456</text:p>
          </table:table-cell>
          <table:table-cell office:value-type="float" office:value="123252.83" table:style-name="ce16">
            <text:p>123,252.83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UK Health Security Agency</text:p>
          </table:table-cell>
          <table:table-cell office:value-type="string" table:style-name="ce15">
            <text:p>7386473</text:p>
          </table:table-cell>
          <table:table-cell office:value-type="float" office:value="30032.17" table:style-name="ce16">
            <text:p>30,032.17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2T01:00:00" table:style-name="ce13">
            <text:p>02/06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87085</text:p>
          </table:table-cell>
          <table:table-cell office:value-type="float" office:value="1934875.7" table:style-name="ce16">
            <text:p>1,934,875.70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2T01:00:00" table:style-name="ce13">
            <text:p>02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TRICTED FUNDS</text:p>
          </table:table-cell>
          <table:table-cell office:value-type="string" table:style-name="ce15">
            <text:p>Karl Storz Endoscopy (Uk) Ltd</text:p>
          </table:table-cell>
          <table:table-cell office:value-type="string" table:style-name="ce15">
            <text:p>7387239</text:p>
          </table:table-cell>
          <table:table-cell office:value-type="float" office:value="25872.6" table:style-name="ce16">
            <text:p>25,872.60</text:p>
          </table:table-cell>
          <table:table-cell office:value-type="string" table:style-name="ce15">
            <text:p>Other Patien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WOMENS SERVICES</text:p>
          </table:table-cell>
          <table:table-cell office:value-type="string" table:style-name="ce15">
            <text:p>MD Consents Limited</text:p>
          </table:table-cell>
          <table:table-cell office:value-type="string" table:style-name="ce15">
            <text:p>7387244</text:p>
          </table:table-cell>
          <table:table-cell office:value-type="float" office:value="25140.240000000002" table:style-name="ce16">
            <text:p>25,140.24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2T01:00:00" table:style-name="ce13">
            <text:p>02/06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87526</text:p>
          </table:table-cell>
          <table:table-cell office:value-type="float" office:value="48941.18" table:style-name="ce16">
            <text:p>48,941.18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ah Hospital Service</text:p>
          </table:table-cell>
          <table:table-cell office:value-type="string" table:style-name="ce15">
            <text:p>7387849</text:p>
          </table:table-cell>
          <table:table-cell office:value-type="float" office:value="25020" table:style-name="ce16">
            <text:p>25,02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5">
            <text:p>7387936</text:p>
          </table:table-cell>
          <table:table-cell office:value-type="float" office:value="27531" table:style-name="ce16">
            <text:p>27,531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2T01:00:00" table:style-name="ce13">
            <text:p>02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88154</text:p>
          </table:table-cell>
          <table:table-cell office:value-type="float" office:value="44912.31" table:style-name="ce16">
            <text:p>44,912.31</text:p>
          </table:table-cell>
          <table:table-cell office:value-type="string" table:style-name="ce15">
            <text:p>Other General Provis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5">
            <text:p>7388168</text:p>
          </table:table-cell>
          <table:table-cell office:value-type="float" office:value="29416.799999999999" table:style-name="ce16">
            <text:p>29,416.8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5">
            <text:p>7388177</text:p>
          </table:table-cell>
          <table:table-cell office:value-type="float" office:value="49725.599999999999" table:style-name="ce16">
            <text:p>49,725.6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Care Quality Commission</text:p>
          </table:table-cell>
          <table:table-cell office:value-type="string" table:style-name="ce15">
            <text:p>7388218</text:p>
          </table:table-cell>
          <table:table-cell office:value-type="float" office:value="855156" table:style-name="ce16">
            <text:p>855,156.00</text:p>
          </table:table-cell>
          <table:table-cell office:value-type="string" table:style-name="ce15">
            <text:p>Professional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Education and Training - Non-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University Of Oxford</text:p>
          </table:table-cell>
          <table:table-cell office:value-type="string" table:style-name="ce15">
            <text:p>7388245</text:p>
          </table:table-cell>
          <table:table-cell office:value-type="float" office:value="39744.69" table:style-name="ce16">
            <text:p>39,744.69</text:p>
          </table:table-cell>
          <table:table-cell office:value-type="string" table:style-name="ce15">
            <text:p>Training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2T01:00:00" table:style-name="ce13">
            <text:p>0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88290</text:p>
          </table:table-cell>
          <table:table-cell office:value-type="float" office:value="29952" table:style-name="ce16">
            <text:p>29,952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7388356</text:p>
          </table:table-cell>
          <table:table-cell office:value-type="float" office:value="26046.76" table:style-name="ce16">
            <text:p>26,046.7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mgen Ltd</text:p>
          </table:table-cell>
          <table:table-cell office:value-type="string" table:style-name="ce15">
            <text:p>7388577</text:p>
          </table:table-cell>
          <table:table-cell office:value-type="float" office:value="29992.28" table:style-name="ce16">
            <text:p>29,992.2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ORPORATE IT</text:p>
          </table:table-cell>
          <table:table-cell office:value-type="string" table:style-name="ce15">
            <text:p>Oracle Corporation U K Ltd</text:p>
          </table:table-cell>
          <table:table-cell office:value-type="string" table:style-name="ce15">
            <text:p>7388596</text:p>
          </table:table-cell>
          <table:table-cell office:value-type="float" office:value="78142.240000000005" table:style-name="ce16">
            <text:p>78,142.24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ORPORATE IT</text:p>
          </table:table-cell>
          <table:table-cell office:value-type="string" table:style-name="ce15">
            <text:p>Oracle Corporation U K Ltd</text:p>
          </table:table-cell>
          <table:table-cell office:value-type="string" table:style-name="ce15">
            <text:p>7388597</text:p>
          </table:table-cell>
          <table:table-cell office:value-type="float" office:value="242661.34" table:style-name="ce16">
            <text:p>242,661.34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Apogee Corporation Ltd</text:p>
          </table:table-cell>
          <table:table-cell office:value-type="string" table:style-name="ce15">
            <text:p>7389007</text:p>
          </table:table-cell>
          <table:table-cell office:value-type="float" office:value="35536.75" table:style-name="ce16">
            <text:p>35,536.75</text:p>
          </table:table-cell>
          <table:table-cell office:value-type="string" table:style-name="ce15">
            <text:p>Confidential Waste Servi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Fresenius Medical Care (U K) Ltd</text:p>
          </table:table-cell>
          <table:table-cell office:value-type="string" table:style-name="ce15">
            <text:p>7389009</text:p>
          </table:table-cell>
          <table:table-cell office:value-type="float" office:value="27891.52" table:style-name="ce16">
            <text:p>27,891.52</text:p>
          </table:table-cell>
          <table:table-cell office:value-type="string" table:style-name="ce15">
            <text:p>Med Surg Eqpt Disposabl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Wsp Uk Ltd</text:p>
          </table:table-cell>
          <table:table-cell office:value-type="string" table:style-name="ce15">
            <text:p>7389158</text:p>
          </table:table-cell>
          <table:table-cell office:value-type="float" office:value="94500" table:style-name="ce16">
            <text:p>94,500.0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2T01:00:00" table:style-name="ce13">
            <text:p>22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Roche Diagnostics Ltd</text:p>
          </table:table-cell>
          <table:table-cell office:value-type="string" table:style-name="ce15">
            <text:p>7389457</text:p>
          </table:table-cell>
          <table:table-cell office:value-type="float" office:value="1130566.96" table:style-name="ce16">
            <text:p>1,130,566.96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Agency / Contract</text:p>
          </table:table-cell>
          <table:table-cell office:value-type="string" table:style-name="ce15">
            <text:p>OLDERS PEOPLES MEDICINE</text:p>
          </table:table-cell>
          <table:table-cell office:value-type="string" table:style-name="ce15">
            <text:p>Txm Healthcare Ltd</text:p>
          </table:table-cell>
          <table:table-cell office:value-type="string" table:style-name="ce15">
            <text:p>7389560</text:p>
          </table:table-cell>
          <table:table-cell office:value-type="float" office:value="32400" table:style-name="ce16">
            <text:p>32,400.00</text:p>
          </table:table-cell>
          <table:table-cell office:value-type="string" table:style-name="ce15">
            <text:p>Agency Consulta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exion Pharma Uk Ltd</text:p>
          </table:table-cell>
          <table:table-cell office:value-type="string" table:style-name="ce15">
            <text:p>7389757</text:p>
          </table:table-cell>
          <table:table-cell office:value-type="float" office:value="29839.200000000001" table:style-name="ce16">
            <text:p>29,839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HEPATOLOGY</text:p>
          </table:table-cell>
          <table:table-cell office:value-type="string" table:style-name="ce15">
            <text:p>BCB Medical AB</text:p>
          </table:table-cell>
          <table:table-cell office:value-type="string" table:style-name="ce15">
            <text:p>7390019</text:p>
          </table:table-cell>
          <table:table-cell office:value-type="float" office:value="27996" table:style-name="ce16">
            <text:p>27,996.00</text:p>
          </table:table-cell>
          <table:table-cell office:value-type="string" table:style-name="ce15">
            <text:p>Provis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6T01:00:00" table:style-name="ce13">
            <text:p>16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Healthcare Support (Newcastle) Ltd</text:p>
          </table:table-cell>
          <table:table-cell office:value-type="string" table:style-name="ce15">
            <text:p>7390091</text:p>
          </table:table-cell>
          <table:table-cell office:value-type="float" office:value="4979424.2" table:style-name="ce16">
            <text:p>4,979,424.20</text:p>
          </table:table-cell>
          <table:table-cell office:value-type="string" table:style-name="ce15">
            <text:p>Additions - Infrastructure Asse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0096</text:p>
          </table:table-cell>
          <table:table-cell office:value-type="float" office:value="2326631.4900000002" table:style-name="ce16">
            <text:p>2,326,631.49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7390200</text:p>
          </table:table-cell>
          <table:table-cell office:value-type="float" office:value="32400" table:style-name="ce16">
            <text:p>32,4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Athrodax Healthcare International Ltd</text:p>
          </table:table-cell>
          <table:table-cell office:value-type="string" table:style-name="ce15">
            <text:p>7390526</text:p>
          </table:table-cell>
          <table:table-cell office:value-type="float" office:value="41916" table:style-name="ce16">
            <text:p>41,916.0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2T01:00:00" table:style-name="ce13">
            <text:p>0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5">
            <text:p>7390764</text:p>
          </table:table-cell>
          <table:table-cell office:value-type="float" office:value="74105.279999999999" table:style-name="ce16">
            <text:p>74,105.2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1T01:00:00" table:style-name="ce13">
            <text:p>0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90777</text:p>
          </table:table-cell>
          <table:table-cell office:value-type="float" office:value="50880" table:style-name="ce16">
            <text:p>50,88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90780</text:p>
          </table:table-cell>
          <table:table-cell office:value-type="float" office:value="220536" table:style-name="ce16">
            <text:p>220,536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ResMed (UK) Ltd</text:p>
          </table:table-cell>
          <table:table-cell office:value-type="string" table:style-name="ce15">
            <text:p>7390902</text:p>
          </table:table-cell>
          <table:table-cell office:value-type="float" office:value="25880.880000000001" table:style-name="ce16">
            <text:p>25,880.88</text:p>
          </table:table-cell>
          <table:table-cell office:value-type="string" table:style-name="ce15">
            <text:p>Ventilators Respiratory therapy and accessor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5">
            <text:p>7390939</text:p>
          </table:table-cell>
          <table:table-cell office:value-type="float" office:value="488276.22" table:style-name="ce16">
            <text:p>488,276.22</text:p>
          </table:table-cell>
          <table:table-cell office:value-type="string" table:style-name="ce15">
            <text:p>Blood Produ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Miltenyi Biotec Ltd</text:p>
          </table:table-cell>
          <table:table-cell office:value-type="string" table:style-name="ce15">
            <text:p>7390999</text:p>
          </table:table-cell>
          <table:table-cell office:value-type="float" office:value="26741.52" table:style-name="ce16">
            <text:p>26,741.52</text:p>
          </table:table-cell>
          <table:table-cell office:value-type="string" table:style-name="ce15">
            <text:p>Laboratory Reage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Qualasept Ltd T/A Bath ASU</text:p>
          </table:table-cell>
          <table:table-cell office:value-type="string" table:style-name="ce15">
            <text:p>7391503</text:p>
          </table:table-cell>
          <table:table-cell office:value-type="float" office:value="44323.86" table:style-name="ce16">
            <text:p>44,323.8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5">
            <text:p>7391996</text:p>
          </table:table-cell>
          <table:table-cell office:value-type="float" office:value="179934.5" table:style-name="ce16">
            <text:p>179,934.50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Siemens Healthcare Ltd</text:p>
          </table:table-cell>
          <table:table-cell office:value-type="string" table:style-name="ce15">
            <text:p>7392510</text:p>
          </table:table-cell>
          <table:table-cell office:value-type="float" office:value="32682" table:style-name="ce16">
            <text:p>32,682.00</text:p>
          </table:table-cell>
          <table:table-cell office:value-type="string" table:style-name="ce15">
            <text:p>Computer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Siemens Healthcare Ltd</text:p>
          </table:table-cell>
          <table:table-cell office:value-type="string" table:style-name="ce15">
            <text:p>7392511</text:p>
          </table:table-cell>
          <table:table-cell office:value-type="float" office:value="32682" table:style-name="ce16">
            <text:p>32,682.00</text:p>
          </table:table-cell>
          <table:table-cell office:value-type="string" table:style-name="ce15">
            <text:p>Computer Maintenance</text:p>
          </table:table-cell>
          <table:table-cell table:number-columns-repeated="16374" table:style-name="ce1"/>
        </table:table-row>
        <table:table-row table:style-name="ro5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92853</text:p>
          </table:table-cell>
          <table:table-cell office:value-type="float" office:value="44630.26" table:style-name="ce16">
            <text:p>44,630.2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ecordati UK Ltd</text:p>
          </table:table-cell>
          <table:table-cell office:value-type="string" table:style-name="ce15">
            <text:p>7392890</text:p>
          </table:table-cell>
          <table:table-cell office:value-type="float" office:value="37258.559999999998" table:style-name="ce16">
            <text:p>37,258.5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5">
            <text:p>7393051</text:p>
          </table:table-cell>
          <table:table-cell office:value-type="float" office:value="54466.64" table:style-name="ce16">
            <text:p>54,466.64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5">
            <text:p>7393090</text:p>
          </table:table-cell>
          <table:table-cell office:value-type="float" office:value="43848.41" table:style-name="ce16">
            <text:p>43,848.41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Qe Facilities Ltd</text:p>
          </table:table-cell>
          <table:table-cell office:value-type="string" table:style-name="ce15">
            <text:p>7393243</text:p>
          </table:table-cell>
          <table:table-cell office:value-type="float" office:value="48000" table:style-name="ce16">
            <text:p>48,000.00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ENT</text:p>
          </table:table-cell>
          <table:table-cell office:value-type="string" table:style-name="ce15">
            <text:p>Outpatient Network Limited</text:p>
          </table:table-cell>
          <table:table-cell office:value-type="string" table:style-name="ce15">
            <text:p>7393288</text:p>
          </table:table-cell>
          <table:table-cell office:value-type="float" office:value="28049.86" table:style-name="ce16">
            <text:p>28,049.86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3340</text:p>
          </table:table-cell>
          <table:table-cell office:value-type="float" office:value="1611458.13" table:style-name="ce16">
            <text:p>1,611,458.13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7T01:00:00" table:style-name="ce13">
            <text:p>17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NHS Business Services Authority</text:p>
          </table:table-cell>
          <table:table-cell office:value-type="string" table:style-name="ce15">
            <text:p>7393378</text:p>
          </table:table-cell>
          <table:table-cell office:value-type="float" office:value="74119.12" table:style-name="ce16">
            <text:p>74,119.1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Medical</text:p>
          </table:table-cell>
          <table:table-cell office:value-type="string" table:style-name="ce15">
            <text:p>MEDICAL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5">
            <text:p>7393387</text:p>
          </table:table-cell>
          <table:table-cell office:value-type="float" office:value="6937948" table:style-name="ce16">
            <text:p>6,937,948.00</text:p>
          </table:table-cell>
          <table:table-cell office:value-type="string" table:style-name="ce15">
            <text:p>Medic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93410</text:p>
          </table:table-cell>
          <table:table-cell office:value-type="float" office:value="140320.32000000001" table:style-name="ce16">
            <text:p>140,320.3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5">
            <text:p>7393414</text:p>
          </table:table-cell>
          <table:table-cell office:value-type="float" office:value="67710.39" table:style-name="ce16">
            <text:p>67,710.3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8T01:00:00" table:style-name="ce13">
            <text:p>08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93465</text:p>
          </table:table-cell>
          <table:table-cell office:value-type="float" office:value="52663.38" table:style-name="ce16">
            <text:p>52,663.3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7393466</text:p>
          </table:table-cell>
          <table:table-cell office:value-type="float" office:value="66977.279999999999" table:style-name="ce16">
            <text:p>66,977.2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393507</text:p>
          </table:table-cell>
          <table:table-cell office:value-type="float" office:value="77686.78" table:style-name="ce16">
            <text:p>77,686.7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Lloyds Clinical Limited</text:p>
          </table:table-cell>
          <table:table-cell office:value-type="string" table:style-name="ce15">
            <text:p>7393628</text:p>
          </table:table-cell>
          <table:table-cell office:value-type="float" office:value="25775.34" table:style-name="ce16">
            <text:p>25,775.3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Lloyds Clinical Limited</text:p>
          </table:table-cell>
          <table:table-cell office:value-type="string" table:style-name="ce15">
            <text:p>7393629</text:p>
          </table:table-cell>
          <table:table-cell office:value-type="float" office:value="25775.34" table:style-name="ce16">
            <text:p>25,775.3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RESTRICTED FUNDS</text:p>
          </table:table-cell>
          <table:table-cell office:value-type="string" table:style-name="ce15">
            <text:p>Adderstone Asset Management Limited</text:p>
          </table:table-cell>
          <table:table-cell office:value-type="string" table:style-name="ce15">
            <text:p>7393823</text:p>
          </table:table-cell>
          <table:table-cell office:value-type="float" office:value="25218" table:style-name="ce16">
            <text:p>25,218.00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4039</text:p>
          </table:table-cell>
          <table:table-cell office:value-type="float" office:value="49369.64" table:style-name="ce16">
            <text:p>49,369.6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94168</text:p>
          </table:table-cell>
          <table:table-cell office:value-type="float" office:value="25497.84" table:style-name="ce16">
            <text:p>25,497.8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5">
            <text:p>7394398</text:p>
          </table:table-cell>
          <table:table-cell office:value-type="float" office:value="65496.13" table:style-name="ce16">
            <text:p>65,496.13</text:p>
          </table:table-cell>
          <table:table-cell office:value-type="string" table:style-name="ce15">
            <text:p>Appliances: Limb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94490</text:p>
          </table:table-cell>
          <table:table-cell office:value-type="float" office:value="25240.799999999999" table:style-name="ce16">
            <text:p>25,240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exion Pharma Uk Ltd</text:p>
          </table:table-cell>
          <table:table-cell office:value-type="string" table:style-name="ce15">
            <text:p>7394596</text:p>
          </table:table-cell>
          <table:table-cell office:value-type="float" office:value="44758.8" table:style-name="ce16">
            <text:p>44,758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94631</text:p>
          </table:table-cell>
          <table:table-cell office:value-type="float" office:value="29580.05" table:style-name="ce16">
            <text:p>29,580.0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4731</text:p>
          </table:table-cell>
          <table:table-cell office:value-type="float" office:value="33910" table:style-name="ce16">
            <text:p>33,91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4804</text:p>
          </table:table-cell>
          <table:table-cell office:value-type="float" office:value="37299" table:style-name="ce16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4867</text:p>
          </table:table-cell>
          <table:table-cell office:value-type="float" office:value="37299" table:style-name="ce16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4908</text:p>
          </table:table-cell>
          <table:table-cell office:value-type="float" office:value="37299" table:style-name="ce16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5">
            <text:p>7395421</text:p>
          </table:table-cell>
          <table:table-cell office:value-type="float" office:value="39130.800000000003" table:style-name="ce16">
            <text:p>39,130.8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Natus Nicolet Uk Ltd</text:p>
          </table:table-cell>
          <table:table-cell office:value-type="string" table:style-name="ce15">
            <text:p>7395549</text:p>
          </table:table-cell>
          <table:table-cell office:value-type="float" office:value="192226.37" table:style-name="ce16">
            <text:p>192,226.37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Peacocks Medical Group Ltd</text:p>
          </table:table-cell>
          <table:table-cell office:value-type="string" table:style-name="ce15">
            <text:p>7396003</text:p>
          </table:table-cell>
          <table:table-cell office:value-type="float" office:value="150253.82" table:style-name="ce16">
            <text:p>150,253.82</text:p>
          </table:table-cell>
          <table:table-cell office:value-type="string" table:style-name="ce15">
            <text:p>Patients Appliances : Purchas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Three60 Mapping Ltd</text:p>
          </table:table-cell>
          <table:table-cell office:value-type="string" table:style-name="ce15">
            <text:p>7396176</text:p>
          </table:table-cell>
          <table:table-cell office:value-type="float" office:value="28122" table:style-name="ce16">
            <text:p>28,122.0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Three60 Mapping Ltd</text:p>
          </table:table-cell>
          <table:table-cell office:value-type="string" table:style-name="ce15">
            <text:p>7396179</text:p>
          </table:table-cell>
          <table:table-cell office:value-type="float" office:value="28110" table:style-name="ce16">
            <text:p>28,110.0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Philips Electronics Uk Ltd</text:p>
          </table:table-cell>
          <table:table-cell office:value-type="string" table:style-name="ce15">
            <text:p>7396370</text:p>
          </table:table-cell>
          <table:table-cell office:value-type="float" office:value="41349.96" table:style-name="ce16">
            <text:p>41,349.96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96403</text:p>
          </table:table-cell>
          <table:table-cell office:value-type="float" office:value="179514.04" table:style-name="ce16">
            <text:p>179,514.04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Three60 Mapping Ltd</text:p>
          </table:table-cell>
          <table:table-cell office:value-type="string" table:style-name="ce15">
            <text:p>7396467</text:p>
          </table:table-cell>
          <table:table-cell office:value-type="float" office:value="28122" table:style-name="ce16">
            <text:p>28,122.0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NEUROSCIENCES</text:p>
          </table:table-cell>
          <table:table-cell office:value-type="string" table:style-name="ce15">
            <text:p>Integra Neurosciences Ltd</text:p>
          </table:table-cell>
          <table:table-cell office:value-type="string" table:style-name="ce15">
            <text:p>7396608</text:p>
          </table:table-cell>
          <table:table-cell office:value-type="float" office:value="35129.29" table:style-name="ce16">
            <text:p>35,129.29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e Healthcare Ltd</text:p>
          </table:table-cell>
          <table:table-cell office:value-type="string" table:style-name="ce15">
            <text:p>7396649</text:p>
          </table:table-cell>
          <table:table-cell office:value-type="float" office:value="44416.800000000003" table:style-name="ce16">
            <text:p>44,416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5">
            <text:p>7396781</text:p>
          </table:table-cell>
          <table:table-cell office:value-type="float" office:value="39367.08" table:style-name="ce16">
            <text:p>39,367.0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6952</text:p>
          </table:table-cell>
          <table:table-cell office:value-type="float" office:value="35966.370000000003" table:style-name="ce16">
            <text:p>35,966.3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7096</text:p>
          </table:table-cell>
          <table:table-cell office:value-type="float" office:value="191884.79999999999" table:style-name="ce16">
            <text:p>191,884.8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PHTHALMOLOGY</text:p>
          </table:table-cell>
          <table:table-cell office:value-type="string" table:style-name="ce15">
            <text:p>Vanguard Healthcare Solutions Ltd</text:p>
          </table:table-cell>
          <table:table-cell office:value-type="string" table:style-name="ce15">
            <text:p>7397122</text:p>
          </table:table-cell>
          <table:table-cell office:value-type="float" office:value="82067.83" table:style-name="ce16">
            <text:p>82,067.83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Education and Training - Non-Staff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Northumbria University</text:p>
          </table:table-cell>
          <table:table-cell office:value-type="string" table:style-name="ce15">
            <text:p>7397195</text:p>
          </table:table-cell>
          <table:table-cell office:value-type="float" office:value="36000" table:style-name="ce16">
            <text:p>36,000.00</text:p>
          </table:table-cell>
          <table:table-cell office:value-type="string" table:style-name="ce15">
            <text:p>Training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TRICTED FUNDS</text:p>
          </table:table-cell>
          <table:table-cell office:value-type="string" table:style-name="ce15">
            <text:p>Cravens Ltd</text:p>
          </table:table-cell>
          <table:table-cell office:value-type="string" table:style-name="ce15">
            <text:p>7397211</text:p>
          </table:table-cell>
          <table:table-cell office:value-type="float" office:value="61200" table:style-name="ce16">
            <text:p>61,200.00</text:p>
          </table:table-cell>
          <table:table-cell office:value-type="string" table:style-name="ce15">
            <text:p>Professional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Education and Training - Non-Staff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atwest Commercial Card</text:p>
          </table:table-cell>
          <table:table-cell office:value-type="string" table:style-name="ce15">
            <text:p>7397218</text:p>
          </table:table-cell>
          <table:table-cell office:value-type="float" office:value="133835.43" table:style-name="ce16">
            <text:p>133,835.43</text:p>
          </table:table-cell>
          <table:table-cell office:value-type="string" table:style-name="ce15">
            <text:p>Training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97273</text:p>
          </table:table-cell>
          <table:table-cell office:value-type="float" office:value="-43737" table:style-name="ce16">
            <text:p>-43,737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397390</text:p>
          </table:table-cell>
          <table:table-cell office:value-type="float" office:value="34696.92" table:style-name="ce16">
            <text:p>34,696.92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8T01:00:00" table:style-name="ce13">
            <text:p>08/06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397391</text:p>
          </table:table-cell>
          <table:table-cell office:value-type="float" office:value="53178.25" table:style-name="ce16">
            <text:p>53,178.25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ilead Sciences Ltd</text:p>
          </table:table-cell>
          <table:table-cell office:value-type="string" table:style-name="ce15">
            <text:p>7397537</text:p>
          </table:table-cell>
          <table:table-cell office:value-type="float" office:value="227605" table:style-name="ce16">
            <text:p>227,605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4T01:00:00" table:style-name="ce13">
            <text:p>0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ilead Sciences Ltd</text:p>
          </table:table-cell>
          <table:table-cell office:value-type="string" table:style-name="ce15">
            <text:p>7397538</text:p>
          </table:table-cell>
          <table:table-cell office:value-type="float" office:value="227605" table:style-name="ce16">
            <text:p>227,605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7558</text:p>
          </table:table-cell>
          <table:table-cell office:value-type="float" office:value="1782686.43" table:style-name="ce16">
            <text:p>1,782,686.43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Turner &amp; Townsend Project Management Ltd</text:p>
          </table:table-cell>
          <table:table-cell office:value-type="string" table:style-name="ce15">
            <text:p>7397697</text:p>
          </table:table-cell>
          <table:table-cell office:value-type="float" office:value="42534.8" table:style-name="ce16">
            <text:p>42,534.8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7709</text:p>
          </table:table-cell>
          <table:table-cell office:value-type="float" office:value="55099.46" table:style-name="ce16">
            <text:p>55,099.46</text:p>
          </table:table-cell>
          <table:table-cell office:value-type="string" table:style-name="ce15">
            <text:p>Med Surg Eqpt Mtce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7710</text:p>
          </table:table-cell>
          <table:table-cell office:value-type="float" office:value="58724.27" table:style-name="ce16">
            <text:p>58,724.27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7713</text:p>
          </table:table-cell>
          <table:table-cell office:value-type="float" office:value="58807.47" table:style-name="ce16">
            <text:p>58,807.47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97717</text:p>
          </table:table-cell>
          <table:table-cell office:value-type="float" office:value="120603.63" table:style-name="ce16">
            <text:p>120,603.63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4 Ways Healthcare Ltd</text:p>
          </table:table-cell>
          <table:table-cell office:value-type="string" table:style-name="ce15">
            <text:p>7397722</text:p>
          </table:table-cell>
          <table:table-cell office:value-type="float" office:value="40102.910000000003" table:style-name="ce16">
            <text:p>40,102.91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ORPORATE IT</text:p>
          </table:table-cell>
          <table:table-cell office:value-type="string" table:style-name="ce15">
            <text:p>Netcall Technology Ltd</text:p>
          </table:table-cell>
          <table:table-cell office:value-type="string" table:style-name="ce15">
            <text:p>7397808</text:p>
          </table:table-cell>
          <table:table-cell office:value-type="float" office:value="192117.6" table:style-name="ce16">
            <text:p>192,117.6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5T01:00:00" table:style-name="ce13">
            <text:p>05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Hologic Ltd</text:p>
          </table:table-cell>
          <table:table-cell office:value-type="string" table:style-name="ce15">
            <text:p>7397833</text:p>
          </table:table-cell>
          <table:table-cell office:value-type="float" office:value="60000" table:style-name="ce16">
            <text:p>60,000.0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97886</text:p>
          </table:table-cell>
          <table:table-cell office:value-type="float" office:value="331205.99" table:style-name="ce16">
            <text:p>331,205.99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8364</text:p>
          </table:table-cell>
          <table:table-cell office:value-type="float" office:value="25447.99" table:style-name="ce16">
            <text:p>25,447.9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Substantive Staff (Apprentices)</text:p>
          </table:table-cell>
          <table:table-cell office:value-type="string" table:style-name="ce15">
            <text:p>OTHER SERVICES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5">
            <text:p>7398415</text:p>
          </table:table-cell>
          <table:table-cell office:value-type="float" office:value="-469623.44" table:style-name="ce16">
            <text:p>-469,623.44</text:p>
          </table:table-cell>
          <table:table-cell office:value-type="string" table:style-name="ce15">
            <text:p>Apprenticeship Levy Paym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5">
            <text:p>7398430</text:p>
          </table:table-cell>
          <table:table-cell office:value-type="float" office:value="40208.17" table:style-name="ce16">
            <text:p>40,208.17</text:p>
          </table:table-cell>
          <table:table-cell office:value-type="string" table:style-name="ce15">
            <text:p>Appliances: Limb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IGP Investments Ltd</text:p>
          </table:table-cell>
          <table:table-cell office:value-type="string" table:style-name="ce15">
            <text:p>7398434</text:p>
          </table:table-cell>
          <table:table-cell office:value-type="float" office:value="25560.36" table:style-name="ce16">
            <text:p>25,560.36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Apogee Corporation Ltd</text:p>
          </table:table-cell>
          <table:table-cell office:value-type="string" table:style-name="ce15">
            <text:p>7398468</text:p>
          </table:table-cell>
          <table:table-cell office:value-type="float" office:value="43881.4" table:style-name="ce16">
            <text:p>43,881.40</text:p>
          </table:table-cell>
          <table:table-cell office:value-type="string" table:style-name="ce15">
            <text:p>Confidential Waste Servi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5">
            <text:p>7398515</text:p>
          </table:table-cell>
          <table:table-cell office:value-type="float" office:value="64188.5" table:style-name="ce16">
            <text:p>64,188.50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5">
            <text:p>7398518</text:p>
          </table:table-cell>
          <table:table-cell office:value-type="float" office:value="27638.09" table:style-name="ce16">
            <text:p>27,638.09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5">
            <text:p>7398519</text:p>
          </table:table-cell>
          <table:table-cell office:value-type="float" office:value="68793.72" table:style-name="ce16">
            <text:p>68,793.72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5">
            <text:p>7398521</text:p>
          </table:table-cell>
          <table:table-cell office:value-type="float" office:value="45194.36" table:style-name="ce16">
            <text:p>45,194.36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5">
            <text:p>7398588</text:p>
          </table:table-cell>
          <table:table-cell office:value-type="float" office:value="189933" table:style-name="ce16">
            <text:p>189,933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5">
            <text:p>7398590</text:p>
          </table:table-cell>
          <table:table-cell office:value-type="float" office:value="319002" table:style-name="ce16">
            <text:p>319,002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3T01:00:00" table:style-name="ce13">
            <text:p>03/06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5">
            <text:p>7398591</text:p>
          </table:table-cell>
          <table:table-cell office:value-type="float" office:value="41008" table:style-name="ce16">
            <text:p>41,008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Perk UK Ltd</text:p>
          </table:table-cell>
          <table:table-cell office:value-type="string" table:style-name="ce15">
            <text:p>7398605</text:p>
          </table:table-cell>
          <table:table-cell office:value-type="float" office:value="29623.23" table:style-name="ce16">
            <text:p>29,623.23</text:p>
          </table:table-cell>
          <table:table-cell office:value-type="string" table:style-name="ce15">
            <text:p>Travel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98777</text:p>
          </table:table-cell>
          <table:table-cell office:value-type="float" office:value="141036.24" table:style-name="ce16">
            <text:p>141,036.2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Lloyds Clinical Limited</text:p>
          </table:table-cell>
          <table:table-cell office:value-type="string" table:style-name="ce15">
            <text:p>7399113</text:p>
          </table:table-cell>
          <table:table-cell office:value-type="float" office:value="47638.32" table:style-name="ce16">
            <text:p>47,638.3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Davita UK Trading Ltd</text:p>
          </table:table-cell>
          <table:table-cell office:value-type="string" table:style-name="ce15">
            <text:p>7399728</text:p>
          </table:table-cell>
          <table:table-cell office:value-type="float" office:value="120742.57" table:style-name="ce16">
            <text:p>120,742.57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0T01:00:00" table:style-name="ce13">
            <text:p>10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Davita UK Trading Ltd</text:p>
          </table:table-cell>
          <table:table-cell office:value-type="string" table:style-name="ce15">
            <text:p>7399730</text:p>
          </table:table-cell>
          <table:table-cell office:value-type="float" office:value="67083.59" table:style-name="ce16">
            <text:p>67,083.59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County Durham And Darlington NHS Foundation Trust</text:p>
          </table:table-cell>
          <table:table-cell office:value-type="string" table:style-name="ce15">
            <text:p>7399777</text:p>
          </table:table-cell>
          <table:table-cell office:value-type="float" office:value="91782.68" table:style-name="ce16">
            <text:p>91,782.6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6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Cumbria Northumberland Tyne and Wear NHS Foundation Trust</text:p>
          </table:table-cell>
          <table:table-cell office:value-type="string" table:style-name="ce15">
            <text:p>7399778</text:p>
          </table:table-cell>
          <table:table-cell office:value-type="float" office:value="96638.82" table:style-name="ce16">
            <text:p>96,638.82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Tees Esk And Wear Valleys NHS Foundation Trust</text:p>
          </table:table-cell>
          <table:table-cell office:value-type="string" table:style-name="ce15">
            <text:p>7399779</text:p>
          </table:table-cell>
          <table:table-cell office:value-type="float" office:value="61810.28" table:style-name="ce16">
            <text:p>61,810.2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99780</text:p>
          </table:table-cell>
          <table:table-cell office:value-type="float" office:value="131821" table:style-name="ce16">
            <text:p>131,821.0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Gateshead Health NHS Foundation Trust</text:p>
          </table:table-cell>
          <table:table-cell office:value-type="string" table:style-name="ce15">
            <text:p>7399781</text:p>
          </table:table-cell>
          <table:table-cell office:value-type="float" office:value="60581.16" table:style-name="ce16">
            <text:p>60,581.16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Anglian Water Business Ltd</text:p>
          </table:table-cell>
          <table:table-cell office:value-type="string" table:style-name="ce15">
            <text:p>7399790</text:p>
          </table:table-cell>
          <table:table-cell office:value-type="float" office:value="154771.87" table:style-name="ce16">
            <text:p>154,771.87</text:p>
          </table:table-cell>
          <table:table-cell office:value-type="string" table:style-name="ce15">
            <text:p>Wate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Advance Northumberland (Commercial) Limited</text:p>
          </table:table-cell>
          <table:table-cell office:value-type="string" table:style-name="ce15">
            <text:p>7399818</text:p>
          </table:table-cell>
          <table:table-cell office:value-type="float" office:value="71248.13" table:style-name="ce16">
            <text:p>71,248.13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ah Hospital Service</text:p>
          </table:table-cell>
          <table:table-cell office:value-type="string" table:style-name="ce15">
            <text:p>7400057</text:p>
          </table:table-cell>
          <table:table-cell office:value-type="float" office:value="25754.639999999999" table:style-name="ce16">
            <text:p>25,754.6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400455</text:p>
          </table:table-cell>
          <table:table-cell office:value-type="float" office:value="90050.4" table:style-name="ce16">
            <text:p>90,050.40</text:p>
          </table:table-cell>
          <table:table-cell office:value-type="string" table:style-name="ce15">
            <text:p>High Cost Drugs (Pass Through)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09T01:00:00" table:style-name="ce13">
            <text:p>0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400456</text:p>
          </table:table-cell>
          <table:table-cell office:value-type="float" office:value="659939.91" table:style-name="ce16">
            <text:p>659,939.91</text:p>
          </table:table-cell>
          <table:table-cell office:value-type="string" table:style-name="ce15">
            <text:p>High Cost Drugs (Pass Through)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400531</text:p>
          </table:table-cell>
          <table:table-cell office:value-type="float" office:value="31065.599999999999" table:style-name="ce16">
            <text:p>31,065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400550</text:p>
          </table:table-cell>
          <table:table-cell office:value-type="float" office:value="47209.02" table:style-name="ce16">
            <text:p>47,209.0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exion Pharma Uk Ltd</text:p>
          </table:table-cell>
          <table:table-cell office:value-type="string" table:style-name="ce15">
            <text:p>7400555</text:p>
          </table:table-cell>
          <table:table-cell office:value-type="float" office:value="37977.599999999999" table:style-name="ce16">
            <text:p>37,977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mgen Ltd</text:p>
          </table:table-cell>
          <table:table-cell office:value-type="string" table:style-name="ce15">
            <text:p>7401131</text:p>
          </table:table-cell>
          <table:table-cell office:value-type="float" office:value="37274.160000000003" table:style-name="ce16">
            <text:p>37,274.1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401283</text:p>
          </table:table-cell>
          <table:table-cell office:value-type="float" office:value="141594.76" table:style-name="ce16">
            <text:p>141,594.76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401304</text:p>
          </table:table-cell>
          <table:table-cell office:value-type="float" office:value="314244.33" table:style-name="ce16">
            <text:p>314,244.33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Sheffield Children's NHS Foundation Trust</text:p>
          </table:table-cell>
          <table:table-cell office:value-type="string" table:style-name="ce15">
            <text:p>7401307</text:p>
          </table:table-cell>
          <table:table-cell office:value-type="float" office:value="550710" table:style-name="ce16">
            <text:p>550,710.0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South Tyneside and Sunderland NHS Foundation Trust</text:p>
          </table:table-cell>
          <table:table-cell office:value-type="string" table:style-name="ce15">
            <text:p>7401331</text:p>
          </table:table-cell>
          <table:table-cell office:value-type="float" office:value="50000" table:style-name="ce16">
            <text:p>50,000.00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401461</text:p>
          </table:table-cell>
          <table:table-cell office:value-type="float" office:value="67508.56" table:style-name="ce16">
            <text:p>67,508.56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401462</text:p>
          </table:table-cell>
          <table:table-cell office:value-type="float" office:value="81046.600000000006" table:style-name="ce16">
            <text:p>81,046.60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Qe Facilities Ltd</text:p>
          </table:table-cell>
          <table:table-cell office:value-type="string" table:style-name="ce15">
            <text:p>7401475</text:p>
          </table:table-cell>
          <table:table-cell office:value-type="float" office:value="35370.54" table:style-name="ce16">
            <text:p>35,370.54</text:p>
          </table:table-cell>
          <table:table-cell office:value-type="string" table:style-name="ce15">
            <text:p>Other Transport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401811</text:p>
          </table:table-cell>
          <table:table-cell office:value-type="float" office:value="50270" table:style-name="ce16">
            <text:p>50,270.00</text:p>
          </table:table-cell>
          <table:table-cell office:value-type="string" table:style-name="ce15">
            <text:p>Healthcare From Non English NH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401885</text:p>
          </table:table-cell>
          <table:table-cell office:value-type="float" office:value="164270.94" table:style-name="ce16">
            <text:p>164,270.94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401907</text:p>
          </table:table-cell>
          <table:table-cell office:value-type="float" office:value="314244.33" table:style-name="ce16">
            <text:p>314,244.33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401961</text:p>
          </table:table-cell>
          <table:table-cell office:value-type="float" office:value="28796.32" table:style-name="ce16">
            <text:p>28,796.32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7T01:00:00" table:style-name="ce13">
            <text:p>17/06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Ias Medical Ltd</text:p>
          </table:table-cell>
          <table:table-cell office:value-type="string" table:style-name="ce15">
            <text:p>7402075</text:p>
          </table:table-cell>
          <table:table-cell office:value-type="float" office:value="116364.29" table:style-name="ce16">
            <text:p>116,364.29</text:p>
          </table:table-cell>
          <table:table-cell office:value-type="string" table:style-name="ce15">
            <text:p>Other Transport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Stagecoach Services Ltd</text:p>
          </table:table-cell>
          <table:table-cell office:value-type="string" table:style-name="ce15">
            <text:p>7402265</text:p>
          </table:table-cell>
          <table:table-cell office:value-type="float" office:value="32934.699999999997" table:style-name="ce16">
            <text:p>32,934.70</text:p>
          </table:table-cell>
          <table:table-cell office:value-type="string" table:style-name="ce15">
            <text:p>Staff Benefi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402402</text:p>
          </table:table-cell>
          <table:table-cell office:value-type="float" office:value="28420" table:style-name="ce16">
            <text:p>28,420.00</text:p>
          </table:table-cell>
          <table:table-cell office:value-type="string" table:style-name="ce15">
            <text:p>Healthcare From Non English NH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402437</text:p>
          </table:table-cell>
          <table:table-cell office:value-type="float" office:value="29220" table:style-name="ce16">
            <text:p>29,220.0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Illumina Cambridge Ltd</text:p>
          </table:table-cell>
          <table:table-cell office:value-type="string" table:style-name="ce15">
            <text:p>7402562</text:p>
          </table:table-cell>
          <table:table-cell office:value-type="float" office:value="27848.82" table:style-name="ce16">
            <text:p>27,848.82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The Leeds Teaching Hospitals NHS Trust</text:p>
          </table:table-cell>
          <table:table-cell office:value-type="string" table:style-name="ce15">
            <text:p>7402671</text:p>
          </table:table-cell>
          <table:table-cell office:value-type="float" office:value="1913746.33" table:style-name="ce16">
            <text:p>1,913,746.33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402725</text:p>
          </table:table-cell>
          <table:table-cell office:value-type="float" office:value="65714.55" table:style-name="ce16">
            <text:p>65,714.55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402726</text:p>
          </table:table-cell>
          <table:table-cell office:value-type="float" office:value="37687.56" table:style-name="ce16">
            <text:p>37,687.5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2T01:00:00" table:style-name="ce13">
            <text:p>1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ilead Sciences Ltd</text:p>
          </table:table-cell>
          <table:table-cell office:value-type="string" table:style-name="ce15">
            <text:p>7402866</text:p>
          </table:table-cell>
          <table:table-cell office:value-type="float" office:value="227605" table:style-name="ce16">
            <text:p>227,605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7T01:00:00" table:style-name="ce13">
            <text:p>17/06/2026</text:p>
          </table:table-cell>
          <table:table-cell office:value-type="string" table:style-name="ce14">
            <text:p>Consultancy</text:p>
          </table:table-cell>
          <table:table-cell office:value-type="string" table:style-name="ce15">
            <text:p>CHIEF EXEC.</text:p>
          </table:table-cell>
          <table:table-cell office:value-type="string" table:style-name="ce15">
            <text:p>The Value Circle</text:p>
          </table:table-cell>
          <table:table-cell office:value-type="string" table:style-name="ce15">
            <text:p>7402879</text:p>
          </table:table-cell>
          <table:table-cell office:value-type="float" office:value="27960" table:style-name="ce16">
            <text:p>27,960.00</text:p>
          </table:table-cell>
          <table:table-cell office:value-type="string" table:style-name="ce15">
            <text:p>External Consultancy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Lease Cars</text:p>
          </table:table-cell>
          <table:table-cell office:value-type="string" table:style-name="ce15">
            <text:p>LEASE CAR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402936</text:p>
          </table:table-cell>
          <table:table-cell office:value-type="float" office:value="973482.91" table:style-name="ce16">
            <text:p>973,482.91</text:p>
          </table:table-cell>
          <table:table-cell office:value-type="string" table:style-name="ce15">
            <text:p>Lease Ca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Karl Storz Endoscopy (Uk) Ltd</text:p>
          </table:table-cell>
          <table:table-cell office:value-type="string" table:style-name="ce15">
            <text:p>7403017</text:p>
          </table:table-cell>
          <table:table-cell office:value-type="float" office:value="149793.82999999999" table:style-name="ce16">
            <text:p>149,793.83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5">
            <text:p>7403096</text:p>
          </table:table-cell>
          <table:table-cell office:value-type="float" office:value="65859.53" table:style-name="ce16">
            <text:p>65,859.53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5">
            <text:p>7403171</text:p>
          </table:table-cell>
          <table:table-cell office:value-type="float" office:value="88926.34" table:style-name="ce16">
            <text:p>88,926.3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403180</text:p>
          </table:table-cell>
          <table:table-cell office:value-type="float" office:value="32361.84" table:style-name="ce16">
            <text:p>32,361.8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403204</text:p>
          </table:table-cell>
          <table:table-cell office:value-type="float" office:value="47593.02" table:style-name="ce16">
            <text:p>47,593.0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403264</text:p>
          </table:table-cell>
          <table:table-cell office:value-type="float" office:value="55080" table:style-name="ce16">
            <text:p>55,08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ctapharma Ltd</text:p>
          </table:table-cell>
          <table:table-cell office:value-type="string" table:style-name="ce15">
            <text:p>7403284</text:p>
          </table:table-cell>
          <table:table-cell office:value-type="float" office:value="76635" table:style-name="ce16">
            <text:p>76,635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ecordati UK Ltd</text:p>
          </table:table-cell>
          <table:table-cell office:value-type="string" table:style-name="ce15">
            <text:p>7403391</text:p>
          </table:table-cell>
          <table:table-cell office:value-type="float" office:value="31048.799999999999" table:style-name="ce16">
            <text:p>31,048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403393</text:p>
          </table:table-cell>
          <table:table-cell office:value-type="float" office:value="39900" table:style-name="ce16">
            <text:p>39,9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Consultancy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ial Services Ltd</text:p>
          </table:table-cell>
          <table:table-cell office:value-type="string" table:style-name="ce15">
            <text:p>7403579</text:p>
          </table:table-cell>
          <table:table-cell office:value-type="float" office:value="34687.199999999997" table:style-name="ce16">
            <text:p>34,687.20</text:p>
          </table:table-cell>
          <table:table-cell office:value-type="string" table:style-name="ce15">
            <text:p>External Consultancy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403684</text:p>
          </table:table-cell>
          <table:table-cell office:value-type="float" office:value="28550" table:style-name="ce16">
            <text:p>28,550.0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403725</text:p>
          </table:table-cell>
          <table:table-cell office:value-type="float" office:value="28260" table:style-name="ce16">
            <text:p>28,260.0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ORPORATE IT</text:p>
          </table:table-cell>
          <table:table-cell office:value-type="string" table:style-name="ce15">
            <text:p>Cisco Systems Finance International</text:p>
          </table:table-cell>
          <table:table-cell office:value-type="string" table:style-name="ce15">
            <text:p>7404003</text:p>
          </table:table-cell>
          <table:table-cell office:value-type="float" office:value="190790.08" table:style-name="ce16">
            <text:p>190,790.08</text:p>
          </table:table-cell>
          <table:table-cell office:value-type="string" table:style-name="ce15">
            <text:p>Computer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Medical</text:p>
          </table:table-cell>
          <table:table-cell office:value-type="string" table:style-name="ce15">
            <text:p>MEDICAL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5">
            <text:p>7404221</text:p>
          </table:table-cell>
          <table:table-cell office:value-type="float" office:value="-71616.14" table:style-name="ce16">
            <text:p>-71,616.14</text:p>
          </table:table-cell>
          <table:table-cell office:value-type="string" table:style-name="ce15">
            <text:p>Medic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5T01:00:00" table:style-name="ce13">
            <text:p>15/06/2026</text:p>
          </table:table-cell>
          <table:table-cell office:value-type="string" table:style-name="ce14">
            <text:p>Substantive Staff (Apprentices)</text:p>
          </table:table-cell>
          <table:table-cell office:value-type="string" table:style-name="ce15">
            <text:p>OTHER SERVICES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5">
            <text:p>7404223</text:p>
          </table:table-cell>
          <table:table-cell office:value-type="float" office:value="41675.449999999997" table:style-name="ce16">
            <text:p>41,675.45</text:p>
          </table:table-cell>
          <table:table-cell office:value-type="string" table:style-name="ce15">
            <text:p>Apprenticeship Levy Paym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404350</text:p>
          </table:table-cell>
          <table:table-cell office:value-type="float" office:value="25511.360000000001" table:style-name="ce16">
            <text:p>25,511.36</text:p>
          </table:table-cell>
          <table:table-cell office:value-type="string" table:style-name="ce15">
            <text:p>Med Surg Eqpt Mtce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TRICTED FUND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404353</text:p>
          </table:table-cell>
          <table:table-cell office:value-type="float" office:value="26837.54" table:style-name="ce16">
            <text:p>26,837.54</text:p>
          </table:table-cell>
          <table:table-cell office:value-type="string" table:style-name="ce15">
            <text:p>Other Patien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7T01:00:00" table:style-name="ce13">
            <text:p>17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DONATED TANGIBLE FIXED ASSET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404355</text:p>
          </table:table-cell>
          <table:table-cell office:value-type="float" office:value="30705.599999999999" table:style-name="ce16">
            <text:p>30,705.60</text:p>
          </table:table-cell>
          <table:table-cell office:value-type="string" table:style-name="ce15">
            <text:p>Donations - Plant And Machinery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404466</text:p>
          </table:table-cell>
          <table:table-cell office:value-type="float" office:value="-41351.519999999997" table:style-name="ce16">
            <text:p>-41,351.5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1T01:00:00" table:style-name="ce13">
            <text:p>11/06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atwest Commercial Card</text:p>
          </table:table-cell>
          <table:table-cell office:value-type="string" table:style-name="ce15">
            <text:p>7404488</text:p>
          </table:table-cell>
          <table:table-cell office:value-type="float" office:value="47902.02" table:style-name="ce16">
            <text:p>47,902.02</text:p>
          </table:table-cell>
          <table:table-cell office:value-type="string" table:style-name="ce15">
            <text:p>Catering Equipment - Purchas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404500</text:p>
          </table:table-cell>
          <table:table-cell office:value-type="float" office:value="226995.44" table:style-name="ce16">
            <text:p>226,995.44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404679</text:p>
          </table:table-cell>
          <table:table-cell office:value-type="float" office:value="151200" table:style-name="ce16">
            <text:p>151,2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9T01:00:00" table:style-name="ce13">
            <text:p>1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404681</text:p>
          </table:table-cell>
          <table:table-cell office:value-type="float" office:value="53253.599999999999" table:style-name="ce16">
            <text:p>53,253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rifols UK Ltd</text:p>
          </table:table-cell>
          <table:table-cell office:value-type="string" table:style-name="ce15">
            <text:p>7404684</text:p>
          </table:table-cell>
          <table:table-cell office:value-type="float" office:value="186960" table:style-name="ce16">
            <text:p>186,96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2T01:00:00" table:style-name="ce13">
            <text:p>2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rifols UK Ltd</text:p>
          </table:table-cell>
          <table:table-cell office:value-type="string" table:style-name="ce15">
            <text:p>7404685</text:p>
          </table:table-cell>
          <table:table-cell office:value-type="float" office:value="32218.75" table:style-name="ce16">
            <text:p>32,218.7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2T01:00:00" table:style-name="ce13">
            <text:p>2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ctapharma Ltd</text:p>
          </table:table-cell>
          <table:table-cell office:value-type="string" table:style-name="ce15">
            <text:p>7404686</text:p>
          </table:table-cell>
          <table:table-cell office:value-type="float" office:value="126113.1" table:style-name="ce16">
            <text:p>126,113.1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404687</text:p>
          </table:table-cell>
          <table:table-cell office:value-type="float" office:value="244800" table:style-name="ce16">
            <text:p>244,8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2T01:00:00" table:style-name="ce13">
            <text:p>22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404743</text:p>
          </table:table-cell>
          <table:table-cell office:value-type="float" office:value="117746.59" table:style-name="ce16">
            <text:p>117,746.5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7T01:00:00" table:style-name="ce13">
            <text:p>17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ecordati UK Ltd</text:p>
          </table:table-cell>
          <table:table-cell office:value-type="string" table:style-name="ce15">
            <text:p>7405090</text:p>
          </table:table-cell>
          <table:table-cell office:value-type="float" office:value="31048.799999999999" table:style-name="ce16">
            <text:p>31,048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18T01:00:00" table:style-name="ce13">
            <text:p>18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Miltenyi Biotec Ltd</text:p>
          </table:table-cell>
          <table:table-cell office:value-type="string" table:style-name="ce15">
            <text:p>7406458</text:p>
          </table:table-cell>
          <table:table-cell office:value-type="float" office:value="25719.119999999999" table:style-name="ce16">
            <text:p>25,719.12</text:p>
          </table:table-cell>
          <table:table-cell office:value-type="string" table:style-name="ce15">
            <text:p>Laboratory Reage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5">
            <text:p>7406746</text:p>
          </table:table-cell>
          <table:table-cell office:value-type="float" office:value="121362.66" table:style-name="ce16">
            <text:p>121,362.66</text:p>
          </table:table-cell>
          <table:table-cell office:value-type="string" table:style-name="ce15">
            <text:p>Appliances: Limb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5">
            <text:p>7406791</text:p>
          </table:table-cell>
          <table:table-cell office:value-type="float" office:value="121362.66" table:style-name="ce16">
            <text:p>121,362.66</text:p>
          </table:table-cell>
          <table:table-cell office:value-type="string" table:style-name="ce15">
            <text:p>Appliances: Limb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Geoffrey Robinson Ltd</text:p>
          </table:table-cell>
          <table:table-cell office:value-type="string" table:style-name="ce15">
            <text:p>7406895</text:p>
          </table:table-cell>
          <table:table-cell office:value-type="float" office:value="33273.599999999999" table:style-name="ce16">
            <text:p>33,273.60</text:p>
          </table:table-cell>
          <table:table-cell office:value-type="string" table:style-name="ce15">
            <text:p>Minor Work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406939</text:p>
          </table:table-cell>
          <table:table-cell office:value-type="float" office:value="855861" table:style-name="ce16">
            <text:p>855,861.00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Operating Lease Expenditure (net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406945</text:p>
          </table:table-cell>
          <table:table-cell office:value-type="float" office:value="706226.89" table:style-name="ce16">
            <text:p>706,226.89</text:p>
          </table:table-cell>
          <table:table-cell office:value-type="string" table:style-name="ce15">
            <text:p>Lease Re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406946</text:p>
          </table:table-cell>
          <table:table-cell office:value-type="float" office:value="33458.78" table:style-name="ce16">
            <text:p>33,458.78</text:p>
          </table:table-cell>
          <table:table-cell office:value-type="string" table:style-name="ce15">
            <text:p>Energy Management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2T01:00:00" table:style-name="ce13">
            <text:p>22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Perk UK Ltd</text:p>
          </table:table-cell>
          <table:table-cell office:value-type="string" table:style-name="ce15">
            <text:p>7407141</text:p>
          </table:table-cell>
          <table:table-cell office:value-type="float" office:value="47256.87" table:style-name="ce16">
            <text:p>47,256.87</text:p>
          </table:table-cell>
          <table:table-cell office:value-type="string" table:style-name="ce15">
            <text:p>Other Patien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P+HS Architects Ltd</text:p>
          </table:table-cell>
          <table:table-cell office:value-type="string" table:style-name="ce15">
            <text:p>7407142</text:p>
          </table:table-cell>
          <table:table-cell office:value-type="float" office:value="33302.86" table:style-name="ce16">
            <text:p>33,302.86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ORPORATE IT</text:p>
          </table:table-cell>
          <table:table-cell office:value-type="string" table:style-name="ce15">
            <text:p>Oracle Corporation U K Ltd</text:p>
          </table:table-cell>
          <table:table-cell office:value-type="string" table:style-name="ce15">
            <text:p>7407193</text:p>
          </table:table-cell>
          <table:table-cell office:value-type="float" office:value="228958.28" table:style-name="ce16">
            <text:p>228,958.28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407258</text:p>
          </table:table-cell>
          <table:table-cell office:value-type="float" office:value="-459275.67" table:style-name="ce16">
            <text:p>-459,275.67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2T01:00:00" table:style-name="ce13">
            <text:p>22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Cobalt Health</text:p>
          </table:table-cell>
          <table:table-cell office:value-type="string" table:style-name="ce15">
            <text:p>7407380</text:p>
          </table:table-cell>
          <table:table-cell office:value-type="float" office:value="42050" table:style-name="ce16">
            <text:p>42,050.00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ResMed (UK) Ltd</text:p>
          </table:table-cell>
          <table:table-cell office:value-type="string" table:style-name="ce15">
            <text:p>7407416</text:p>
          </table:table-cell>
          <table:table-cell office:value-type="float" office:value="25071.72" table:style-name="ce16">
            <text:p>25,071.72</text:p>
          </table:table-cell>
          <table:table-cell office:value-type="string" table:style-name="ce15">
            <text:p>Ventilators Respiratory therapy and accessor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PS UK&amp;I Ltd</text:p>
          </table:table-cell>
          <table:table-cell office:value-type="string" table:style-name="ce15">
            <text:p>7407952</text:p>
          </table:table-cell>
          <table:table-cell office:value-type="float" office:value="52469.84" table:style-name="ce16">
            <text:p>52,469.84</text:p>
          </table:table-cell>
          <table:table-cell office:value-type="string" table:style-name="ce15">
            <text:p>Postage and Carriag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NEUROSCIENCES</text:p>
          </table:table-cell>
          <table:table-cell office:value-type="string" table:style-name="ce15">
            <text:p>Abbott Medical U.K. Limited</text:p>
          </table:table-cell>
          <table:table-cell office:value-type="string" table:style-name="ce15">
            <text:p>7408309</text:p>
          </table:table-cell>
          <table:table-cell office:value-type="float" office:value="37740" table:style-name="ce16">
            <text:p>37,740.0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Commute Automation Ltd t/a Flock Mobility</text:p>
          </table:table-cell>
          <table:table-cell office:value-type="string" table:style-name="ce15">
            <text:p>7408449</text:p>
          </table:table-cell>
          <table:table-cell office:value-type="float" office:value="105449.98" table:style-name="ce16">
            <text:p>105,449.98</text:p>
          </table:table-cell>
          <table:table-cell office:value-type="string" table:style-name="ce15">
            <text:p>Other Transport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408822</text:p>
          </table:table-cell>
          <table:table-cell office:value-type="float" office:value="37299" table:style-name="ce16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408935</text:p>
          </table:table-cell>
          <table:table-cell office:value-type="float" office:value="40690" table:style-name="ce16">
            <text:p>40,69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6T01:00:00" table:style-name="ce13">
            <text:p>26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Peacocks Medical Group Ltd</text:p>
          </table:table-cell>
          <table:table-cell office:value-type="string" table:style-name="ce15">
            <text:p>7409189</text:p>
          </table:table-cell>
          <table:table-cell office:value-type="float" office:value="150253.82" table:style-name="ce16">
            <text:p>150,253.82</text:p>
          </table:table-cell>
          <table:table-cell office:value-type="string" table:style-name="ce15">
            <text:p>Patients Appliances : Purchas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Peacocks Medical Group Ltd</text:p>
          </table:table-cell>
          <table:table-cell office:value-type="string" table:style-name="ce15">
            <text:p>7409274</text:p>
          </table:table-cell>
          <table:table-cell office:value-type="float" office:value="48455.040000000001" table:style-name="ce16">
            <text:p>48,455.04</text:p>
          </table:table-cell>
          <table:table-cell office:value-type="string" table:style-name="ce15">
            <text:p>Patients Appliances : Purchas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3T01:00:00" table:style-name="ce13">
            <text:p>23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Peacocks Medical Group Ltd</text:p>
          </table:table-cell>
          <table:table-cell office:value-type="string" table:style-name="ce15">
            <text:p>7409275</text:p>
          </table:table-cell>
          <table:table-cell office:value-type="float" office:value="75399.02" table:style-name="ce16">
            <text:p>75,399.02</text:p>
          </table:table-cell>
          <table:table-cell office:value-type="string" table:style-name="ce15">
            <text:p>Patients Appliances : Purchas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ewcastle Hospitals Pharmaservices Limited</text:p>
          </table:table-cell>
          <table:table-cell office:value-type="string" table:style-name="ce15">
            <text:p>7409620</text:p>
          </table:table-cell>
          <table:table-cell office:value-type="float" office:value="5311972" table:style-name="ce16">
            <text:p>5,311,972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NHS Resolution</text:p>
          </table:table-cell>
          <table:table-cell office:value-type="string" table:style-name="ce15">
            <text:p>7409636</text:p>
          </table:table-cell>
          <table:table-cell office:value-type="float" office:value="3190822.4" table:style-name="ce16">
            <text:p>3,190,822.40</text:p>
          </table:table-cell>
          <table:table-cell office:value-type="string" table:style-name="ce15">
            <text:p>Insurance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Lloyds Clinical Limited</text:p>
          </table:table-cell>
          <table:table-cell office:value-type="string" table:style-name="ce15">
            <text:p>7410077</text:p>
          </table:table-cell>
          <table:table-cell office:value-type="float" office:value="25777.34" table:style-name="ce16">
            <text:p>25,777.3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4T01:00:00" table:style-name="ce13">
            <text:p>24/06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Illumina Cambridge Ltd</text:p>
          </table:table-cell>
          <table:table-cell office:value-type="string" table:style-name="ce15">
            <text:p>7410599</text:p>
          </table:table-cell>
          <table:table-cell office:value-type="float" office:value="51713.64" table:style-name="ce16">
            <text:p>51,713.64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TotalEnergies Gas &amp; Power Limited</text:p>
          </table:table-cell>
          <table:table-cell office:value-type="string" table:style-name="ce15">
            <text:p>7410886</text:p>
          </table:table-cell>
          <table:table-cell office:value-type="float" office:value="503125.07" table:style-name="ce16">
            <text:p>503,125.07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TotalEnergies Gas &amp; Power Limited</text:p>
          </table:table-cell>
          <table:table-cell office:value-type="string" table:style-name="ce15">
            <text:p>7410892</text:p>
          </table:table-cell>
          <table:table-cell office:value-type="float" office:value="762344.58" table:style-name="ce16">
            <text:p>762,344.58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ENT</text:p>
          </table:table-cell>
          <table:table-cell office:value-type="string" table:style-name="ce15">
            <text:p>RNID</text:p>
          </table:table-cell>
          <table:table-cell office:value-type="string" table:style-name="ce15">
            <text:p>7410919</text:p>
          </table:table-cell>
          <table:table-cell office:value-type="float" office:value="52212" table:style-name="ce16">
            <text:p>52,212.00</text:p>
          </table:table-cell>
          <table:table-cell office:value-type="string" table:style-name="ce15">
            <text:p>Healthcare From Voluntary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5T01:00:00" table:style-name="ce13">
            <text:p>25/06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410944</text:p>
          </table:table-cell>
          <table:table-cell office:value-type="float" office:value="48921.599999999999" table:style-name="ce16">
            <text:p>48,921.6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411254</text:p>
          </table:table-cell>
          <table:table-cell office:value-type="float" office:value="122780.28" table:style-name="ce16">
            <text:p>122,780.2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Polar Speed Distribution Ltd</text:p>
          </table:table-cell>
          <table:table-cell office:value-type="string" table:style-name="ce15">
            <text:p>7412021</text:p>
          </table:table-cell>
          <table:table-cell office:value-type="float" office:value="34284" table:style-name="ce16">
            <text:p>34,284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Inphase Ltd</text:p>
          </table:table-cell>
          <table:table-cell office:value-type="string" table:style-name="ce15">
            <text:p>7413053</text:p>
          </table:table-cell>
          <table:table-cell office:value-type="float" office:value="88320" table:style-name="ce16">
            <text:p>88,320.0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6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Cumbria Northumberland Tyne and Wear NHS Foundation Trust</text:p>
          </table:table-cell>
          <table:table-cell office:value-type="string" table:style-name="ce15">
            <text:p>7413432</text:p>
          </table:table-cell>
          <table:table-cell office:value-type="float" office:value="174729.47" table:style-name="ce16">
            <text:p>174,729.47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Tees Esk And Wear Valleys NHS Foundation Trust</text:p>
          </table:table-cell>
          <table:table-cell office:value-type="string" table:style-name="ce15">
            <text:p>7413433</text:p>
          </table:table-cell>
          <table:table-cell office:value-type="float" office:value="58734.8" table:style-name="ce16">
            <text:p>58,734.80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5">
            <text:p>7413434</text:p>
          </table:table-cell>
          <table:table-cell office:value-type="float" office:value="75805.27" table:style-name="ce16">
            <text:p>75,805.27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South Tees Hospitals NHS Foundation Trust</text:p>
          </table:table-cell>
          <table:table-cell office:value-type="string" table:style-name="ce15">
            <text:p>7413435</text:p>
          </table:table-cell>
          <table:table-cell office:value-type="float" office:value="366569.38" table:style-name="ce16">
            <text:p>366,569.38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413436</text:p>
          </table:table-cell>
          <table:table-cell office:value-type="float" office:value="76833.899999999994" table:style-name="ce16">
            <text:p>76,833.90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South Tyneside and Sunderland NHS Foundation Trust</text:p>
          </table:table-cell>
          <table:table-cell office:value-type="string" table:style-name="ce15">
            <text:p>7413438</text:p>
          </table:table-cell>
          <table:table-cell office:value-type="float" office:value="87069.73" table:style-name="ce16">
            <text:p>87,069.73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6-29T01:00:00" table:style-name="ce13">
            <text:p>29/06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413440</text:p>
          </table:table-cell>
          <table:table-cell office:value-type="float" office:value="37325.61" table:style-name="ce16">
            <text:p>37,325.61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number-rows-repeated="1048285" table:style-name="ro1">
          <table:table-cell table:number-columns-repeated="16384"/>
        </table:table-row>
        <table:named-expressions>
          <table:named-range table:name="Print_Area" table:cell-range-address="2026_3_June.$B$1:2026_3_June.$J$27" table:base-cell-address="2026_3_June.$A$1"/>
        </table:named-expressions>
      </table:table>
      <table:database-ranges>
        <table:database-range table:target-range-address="2026_3_June.B4:2026_3_June.J18" table:contains-header="false">
          <table:sort>
            <table:sort-by table:field-number="2"/>
          </table:sort>
        </table:database-range>
        <table:database-range table:target-range-address="2026_3_June.B3:2026_3_June.J291" table:display-filter-buttons="true">
          <table:sort>
            <table:sort-by table:field-number="4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number-style style:name="N36P0">
      <number:number number:decimal-places="2" number:min-decimal-places="2" number:min-integer-digits="1" number:grouping="true"/>
    </number:number-style>
    <number:number-style style:name="N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25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Smith, Stuart</meta:initial-creator>
    <dc:creator>HAYNES, Christopher (THE NEWCASTLE UPON TYNE HOSPITALS</dc:creator>
    <meta:creation-date>2017-11-10T11:34:29Z</meta:creation-date>
    <dc:date>2026-08-27T14:59:26Z</dc:date>
    <meta:print-date>2022-06-16T09:56:59Z</meta:print-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</office:meta>
</office:document-meta>
</file>