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22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6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22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CCCCFF" fo:border-bottom="none" fo:border-left="thin solid #CCCCFF" fo:border-right="thin solid #CCCCFF" style:vertical-align="automatic" fo:wrap-option="wrap" fo:background-color="#6666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thin solid #CCCCFF" fo:border-bottom="none" fo:border-left="thin solid #CCCCFF" fo:border-right="thin solid #CCCCFF" style:vertical-align="automatic" fo:wrap-option="wrap" fo:background-color="#6666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6" style:family="table-cell" style:parent-style-name="Default" style:data-style-name="N36">
      <style:table-cell-properties fo:border="thin solid #000000" style:vertical-align="middle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8" style:family="table-cell" style:parent-style-name="Default" style:data-style-name="N36"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2.09020833333333cm" style:use-optimal-column-width="true"/>
    </style:style>
    <style:style style:name="co5" style:family="table-column">
      <style:table-column-properties fo:break-before="auto" style:column-width="3.65125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3.22791666666667cm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2.91041666666667cm" style:use-optimal-column-width="true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38.25pt" style:use-optimal-row-height="true" fo:break-before="auto"/>
    </style:style>
    <style:style style:name="ro5" style:family="table-row">
      <style:table-row-properties style:row-height="42pt" style:use-optimal-row-height="true" fo:break-before="auto"/>
    </style:style>
    <style:style style:name="ro6" style:family="table-row">
      <style:table-row-properties style:row-height="39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1_April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2"/>
        <table:table-column table:style-name="co9" table:default-cell-style-name="ce18"/>
        <table:table-column table:style-name="co10" table:default-cell-style-name="ce6"/>
        <table:table-column table:style-name="co11" table:number-columns-repeated="16374" table:default-cell-style-name="ce2"/>
        <table:table-row table:style-name="ro1">
          <table:table-cell/>
          <table:table-cell office:value-type="string" table:style-name="ce3">
            <text:p>Invoices over £25,000</text:p>
          </table:table-cell>
          <table:table-cell table:style-name="ce4"/>
          <table:table-cell table:style-name="ce5"/>
          <table:table-cell table:style-name="ce6"/>
          <table:table-cell table:number-columns-repeated="3" table:style-name="ce7"/>
          <table:table-cell table:style-name="ce8"/>
          <table:table-cell office:value-type="date" office:date-value="2026-05-01T00:00:00" table:style-name="ce9">
            <text:p>May-26</text:p>
          </table:table-cell>
          <table:table-cell table:number-columns-repeated="16374"/>
        </table:table-row>
        <table:table-row table:style-name="ro1">
          <table:table-cell/>
          <table:table-cell table:number-columns-repeated="7" table:style-name="ce7"/>
          <table:table-cell table:style-name="ce8"/>
          <table:table-cell table:style-name="ce7"/>
          <table:table-cell table:number-columns-repeated="16374"/>
        </table:table-row>
        <table:table-row table:style-name="ro2">
          <table:table-cell/>
          <table:table-cell office:value-type="string" table:style-name="ce10">
            <text:p>Department Family</text:p>
          </table:table-cell>
          <table:table-cell office:value-type="string" table:style-name="ce10">
            <text:p>Entity</text:p>
          </table:table-cell>
          <table:table-cell office:value-type="string" table:style-name="ce10">
            <text:p>Date Paid</text:p>
          </table:table-cell>
          <table:table-cell office:value-type="string" table:style-name="ce10">
            <text:p>Expense Type</text:p>
          </table:table-cell>
          <table:table-cell office:value-type="string" table:style-name="ce10">
            <text:p>Expense Area</text:p>
          </table:table-cell>
          <table:table-cell office:value-type="string" table:style-name="ce10">
            <text:p>Supplier Name</text:p>
          </table:table-cell>
          <table:table-cell office:value-type="string" table:style-name="ce10">
            <text:p>Transaction Reference</text:p>
          </table:table-cell>
          <table:table-cell office:value-type="string" table:style-name="ce11">
            <text:p>Amount</text:p>
          </table:table-cell>
          <table:table-cell office:value-type="string" table:style-name="ce10">
            <text:p>Description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The Newcastle Upon Tyne Hospitals NHS Foundation Trust</text:p>
          </table:table-cell>
          <table:table-cell office:value-type="string" table:style-name="ce15">
            <text:p>4036688</text:p>
          </table:table-cell>
          <table:table-cell office:value-type="float" office:value="32446.799999999999" table:style-name="ce16">
            <text:p>32,446.8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oehringer Ingelheim Ltd</text:p>
          </table:table-cell>
          <table:table-cell office:value-type="string" table:style-name="ce15">
            <text:p>4037400</text:p>
          </table:table-cell>
          <table:table-cell office:value-type="float" office:value="30357.599999999999" table:style-name="ce16">
            <text:p>30,357.6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oehringer Ingelheim Ltd</text:p>
          </table:table-cell>
          <table:table-cell office:value-type="string" table:style-name="ce15">
            <text:p>4037409</text:p>
          </table:table-cell>
          <table:table-cell office:value-type="float" office:value="31441.8" table:style-name="ce16">
            <text:p>31,441.8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4037453</text:p>
          </table:table-cell>
          <table:table-cell office:value-type="float" office:value="33423.599999999999" table:style-name="ce16">
            <text:p>33,423.6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4037761</text:p>
          </table:table-cell>
          <table:table-cell office:value-type="float" office:value="58125.599999999999" table:style-name="ce16">
            <text:p>58,125.6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oehringer Ingelheim Ltd</text:p>
          </table:table-cell>
          <table:table-cell office:value-type="string" table:style-name="ce15">
            <text:p>4037863</text:p>
          </table:table-cell>
          <table:table-cell office:value-type="float" office:value="48789" table:style-name="ce16">
            <text:p>48,789.0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oehringer Ingelheim Ltd</text:p>
          </table:table-cell>
          <table:table-cell office:value-type="string" table:style-name="ce15">
            <text:p>4037905</text:p>
          </table:table-cell>
          <table:table-cell office:value-type="float" office:value="65052" table:style-name="ce16">
            <text:p>65,052.0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37970</text:p>
          </table:table-cell>
          <table:table-cell office:value-type="float" office:value="48887.96" table:style-name="ce16">
            <text:p>48,887.96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37987</text:p>
          </table:table-cell>
          <table:table-cell office:value-type="float" office:value="39579.79" table:style-name="ce16">
            <text:p>39,579.79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4038054</text:p>
          </table:table-cell>
          <table:table-cell office:value-type="float" office:value="32844" table:style-name="ce16">
            <text:p>32,844.0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8152</text:p>
          </table:table-cell>
          <table:table-cell office:value-type="float" office:value="25704.01" table:style-name="ce16">
            <text:p>25,704.0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38154</text:p>
          </table:table-cell>
          <table:table-cell office:value-type="float" office:value="56312.02" table:style-name="ce16">
            <text:p>56,312.0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38164</text:p>
          </table:table-cell>
          <table:table-cell office:value-type="float" office:value="60951" table:style-name="ce16">
            <text:p>60,951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4038222</text:p>
          </table:table-cell>
          <table:table-cell office:value-type="float" office:value="67813.2" table:style-name="ce16">
            <text:p>67,813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8353</text:p>
          </table:table-cell>
          <table:table-cell office:value-type="float" office:value="35233.120000000003" table:style-name="ce16">
            <text:p>35,233.1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8366</text:p>
          </table:table-cell>
          <table:table-cell office:value-type="float" office:value="38731.06" table:style-name="ce16">
            <text:p>38,731.0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ierre Fabre Ltd</text:p>
          </table:table-cell>
          <table:table-cell office:value-type="string" table:style-name="ce15">
            <text:p>4038478</text:p>
          </table:table-cell>
          <table:table-cell office:value-type="float" office:value="28117.06" table:style-name="ce16">
            <text:p>28,117.0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8508</text:p>
          </table:table-cell>
          <table:table-cell office:value-type="float" office:value="35273.08" table:style-name="ce16">
            <text:p>35,273.0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cura Uk Ltd</text:p>
          </table:table-cell>
          <table:table-cell office:value-type="string" table:style-name="ce15">
            <text:p>4038517</text:p>
          </table:table-cell>
          <table:table-cell office:value-type="float" office:value="42958.51" table:style-name="ce16">
            <text:p>42,958.5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0T01:00:00" table:style-name="ce13">
            <text:p>20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8580</text:p>
          </table:table-cell>
          <table:table-cell office:value-type="float" office:value="26384.22" table:style-name="ce16">
            <text:p>26,384.2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38670</text:p>
          </table:table-cell>
          <table:table-cell office:value-type="float" office:value="37240.46" table:style-name="ce16">
            <text:p>37,240.4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4038685</text:p>
          </table:table-cell>
          <table:table-cell office:value-type="float" office:value="27600" table:style-name="ce16">
            <text:p>27,6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38812</text:p>
          </table:table-cell>
          <table:table-cell office:value-type="float" office:value="46743.839999999997" table:style-name="ce16">
            <text:p>46,743.8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cura Uk Ltd</text:p>
          </table:table-cell>
          <table:table-cell office:value-type="string" table:style-name="ce15">
            <text:p>4038861</text:p>
          </table:table-cell>
          <table:table-cell office:value-type="float" office:value="47402.5" table:style-name="ce16">
            <text:p>47,402.5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4038992</text:p>
          </table:table-cell>
          <table:table-cell office:value-type="float" office:value="35917.919999999998" table:style-name="ce16">
            <text:p>35,917.9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39172</text:p>
          </table:table-cell>
          <table:table-cell office:value-type="float" office:value="25229.99" table:style-name="ce16">
            <text:p>25,229.9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39194</text:p>
          </table:table-cell>
          <table:table-cell office:value-type="float" office:value="31148.11" table:style-name="ce16">
            <text:p>31,148.1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4039222</text:p>
          </table:table-cell>
          <table:table-cell office:value-type="float" office:value="35174.69" table:style-name="ce16">
            <text:p>35,174.6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hoenix Healthcare Distribution Ltd</text:p>
          </table:table-cell>
          <table:table-cell office:value-type="string" table:style-name="ce15">
            <text:p>4039292</text:p>
          </table:table-cell>
          <table:table-cell office:value-type="float" office:value="28080" table:style-name="ce16">
            <text:p>28,08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39322</text:p>
          </table:table-cell>
          <table:table-cell office:value-type="float" office:value="25960.42" table:style-name="ce16">
            <text:p>25,960.4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39332</text:p>
          </table:table-cell>
          <table:table-cell office:value-type="float" office:value="35642.400000000001" table:style-name="ce16">
            <text:p>35,642.4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4039356</text:p>
          </table:table-cell>
          <table:table-cell office:value-type="float" office:value="36703.199999999997" table:style-name="ce16">
            <text:p>36,703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bbvie Ltd</text:p>
          </table:table-cell>
          <table:table-cell office:value-type="string" table:style-name="ce15">
            <text:p>4039436</text:p>
          </table:table-cell>
          <table:table-cell office:value-type="float" office:value="32737.98" table:style-name="ce16">
            <text:p>32,737.9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129557</text:p>
          </table:table-cell>
          <table:table-cell office:value-type="float" office:value="33337.07" table:style-name="ce16">
            <text:p>33,337.07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132118</text:p>
          </table:table-cell>
          <table:table-cell office:value-type="float" office:value="43816.33" table:style-name="ce16">
            <text:p>43,816.33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168265</text:p>
          </table:table-cell>
          <table:table-cell office:value-type="float" office:value="43999.19" table:style-name="ce16">
            <text:p>43,999.19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186480</text:p>
          </table:table-cell>
          <table:table-cell office:value-type="float" office:value="75828.83" table:style-name="ce16">
            <text:p>75,828.83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186686</text:p>
          </table:table-cell>
          <table:table-cell office:value-type="float" office:value="43681.88" table:style-name="ce16">
            <text:p>43,681.88</text:p>
          </table:table-cell>
          <table:table-cell office:value-type="string" table:style-name="ce15">
            <text:p>Other General Provision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Geoffrey Robinson Ltd</text:p>
          </table:table-cell>
          <table:table-cell office:value-type="string" table:style-name="ce15">
            <text:p>7280564</text:p>
          </table:table-cell>
          <table:table-cell office:value-type="float" office:value="52504.56" table:style-name="ce16">
            <text:p>52,504.56</text:p>
          </table:table-cell>
          <table:table-cell office:value-type="string" table:style-name="ce15">
            <text:p>Net Book Value Brought Forward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282485</text:p>
          </table:table-cell>
          <table:table-cell office:value-type="float" office:value="29306.75" table:style-name="ce16">
            <text:p>29,306.75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Vantive Limited</text:p>
          </table:table-cell>
          <table:table-cell office:value-type="string" table:style-name="ce15">
            <text:p>7316863</text:p>
          </table:table-cell>
          <table:table-cell office:value-type="float" office:value="52528.18" table:style-name="ce16">
            <text:p>52,528.18</text:p>
          </table:table-cell>
          <table:table-cell office:value-type="string" table:style-name="ce15">
            <text:p>Med Surg Eqpt Disposabl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Aseptic Technology and Design Ltd</text:p>
          </table:table-cell>
          <table:table-cell office:value-type="string" table:style-name="ce15">
            <text:p>7327950</text:p>
          </table:table-cell>
          <table:table-cell office:value-type="float" office:value="40512" table:style-name="ce16">
            <text:p>40,512.00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Vantive Limited</text:p>
          </table:table-cell>
          <table:table-cell office:value-type="string" table:style-name="ce15">
            <text:p>7333863</text:p>
          </table:table-cell>
          <table:table-cell office:value-type="float" office:value="54928.06" table:style-name="ce16">
            <text:p>54,928.06</text:p>
          </table:table-cell>
          <table:table-cell office:value-type="string" table:style-name="ce15">
            <text:p>Med Surg Eqpt Disposabl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Vantive Limited</text:p>
          </table:table-cell>
          <table:table-cell office:value-type="string" table:style-name="ce15">
            <text:p>7348161</text:p>
          </table:table-cell>
          <table:table-cell office:value-type="float" office:value="49751.06" table:style-name="ce16">
            <text:p>49,751.06</text:p>
          </table:table-cell>
          <table:table-cell office:value-type="string" table:style-name="ce15">
            <text:p>Med Surg Eqpt Disposabl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System C Healthcare Ltd</text:p>
          </table:table-cell>
          <table:table-cell office:value-type="string" table:style-name="ce15">
            <text:p>7354645</text:p>
          </table:table-cell>
          <table:table-cell office:value-type="float" office:value="124626.24000000001" table:style-name="ce16">
            <text:p>124,626.24</text:p>
          </table:table-cell>
          <table:table-cell office:value-type="string" table:style-name="ce15">
            <text:p>Computer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orth West Anglia NHS Foundation Trust</text:p>
          </table:table-cell>
          <table:table-cell office:value-type="string" table:style-name="ce15">
            <text:p>7355212</text:p>
          </table:table-cell>
          <table:table-cell office:value-type="float" office:value="26020.080000000002" table:style-name="ce16">
            <text:p>26,020.0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HIEF EXEC.</text:p>
          </table:table-cell>
          <table:table-cell office:value-type="string" table:style-name="ce15">
            <text:p>NHS England</text:p>
          </table:table-cell>
          <table:table-cell office:value-type="string" table:style-name="ce15">
            <text:p>7358242</text:p>
          </table:table-cell>
          <table:table-cell office:value-type="float" office:value="28496.55" table:style-name="ce16">
            <text:p>28,496.55</text:p>
          </table:table-cell>
          <table:table-cell office:value-type="string" table:style-name="ce15">
            <text:p>Non Healthcare Services From Other NHS Bodi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ENT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58451</text:p>
          </table:table-cell>
          <table:table-cell office:value-type="float" office:value="316229" table:style-name="ce16">
            <text:p>316,229.00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359958</text:p>
          </table:table-cell>
          <table:table-cell office:value-type="float" office:value="338448" table:style-name="ce16">
            <text:p>338,448.00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359959</text:p>
          </table:table-cell>
          <table:table-cell office:value-type="float" office:value="91773.83" table:style-name="ce16">
            <text:p>91,773.83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359961</text:p>
          </table:table-cell>
          <table:table-cell office:value-type="float" office:value="91773.83" table:style-name="ce16">
            <text:p>91,773.83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359962</text:p>
          </table:table-cell>
          <table:table-cell office:value-type="float" office:value="91773.83" table:style-name="ce16">
            <text:p>91,773.83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359963</text:p>
          </table:table-cell>
          <table:table-cell office:value-type="float" office:value="91773.83" table:style-name="ce16">
            <text:p>91,773.83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B Braun Medical Ltd</text:p>
          </table:table-cell>
          <table:table-cell office:value-type="string" table:style-name="ce15">
            <text:p>7360667</text:p>
          </table:table-cell>
          <table:table-cell office:value-type="float" office:value="-388800" table:style-name="ce16">
            <text:p>-388,800.00</text:p>
          </table:table-cell>
          <table:table-cell office:value-type="string" table:style-name="ce15">
            <text:p>Med Surg Eqpt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Philips Electronics Uk Ltd</text:p>
          </table:table-cell>
          <table:table-cell office:value-type="string" table:style-name="ce15">
            <text:p>7363118</text:p>
          </table:table-cell>
          <table:table-cell office:value-type="float" office:value="77990.44" table:style-name="ce16">
            <text:p>77,990.44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CHILDRENS SERVICES</text:p>
          </table:table-cell>
          <table:table-cell office:value-type="string" table:style-name="ce15">
            <text:p>South Tyneside and Sunderland NHS Foundation Trust</text:p>
          </table:table-cell>
          <table:table-cell office:value-type="string" table:style-name="ce15">
            <text:p>7364291</text:p>
          </table:table-cell>
          <table:table-cell office:value-type="float" office:value="-30070" table:style-name="ce16">
            <text:p>-30,070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Education and Training - Non-Staff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Cardiff University</text:p>
          </table:table-cell>
          <table:table-cell office:value-type="string" table:style-name="ce15">
            <text:p>7365175</text:p>
          </table:table-cell>
          <table:table-cell office:value-type="float" office:value="65677" table:style-name="ce16">
            <text:p>65,677.00</text:p>
          </table:table-cell>
          <table:table-cell office:value-type="string" table:style-name="ce17">
            <text:p>Training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South Tees Hospitals NHS Foundation Trust</text:p>
          </table:table-cell>
          <table:table-cell office:value-type="string" table:style-name="ce15">
            <text:p>7365239</text:p>
          </table:table-cell>
          <table:table-cell office:value-type="float" office:value="31542.93" table:style-name="ce16">
            <text:p>31,542.93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South Tees Hospitals NHS Foundation Trust</text:p>
          </table:table-cell>
          <table:table-cell office:value-type="string" table:style-name="ce15">
            <text:p>7365245</text:p>
          </table:table-cell>
          <table:table-cell office:value-type="float" office:value="31542.93" table:style-name="ce16">
            <text:p>31,542.93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65592</text:p>
          </table:table-cell>
          <table:table-cell office:value-type="float" office:value="29700" table:style-name="ce16">
            <text:p>29,700.00</text:p>
          </table:table-cell>
          <table:table-cell office:value-type="string" table:style-name="ce15">
            <text:p>Other General Provision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Cyclescheme Ltd</text:p>
          </table:table-cell>
          <table:table-cell office:value-type="string" table:style-name="ce15">
            <text:p>7365730</text:p>
          </table:table-cell>
          <table:table-cell office:value-type="float" office:value="25816.59" table:style-name="ce16">
            <text:p>25,816.59</text:p>
          </table:table-cell>
          <table:table-cell office:value-type="string" table:style-name="ce15">
            <text:p>Staff Benefi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66088</text:p>
          </table:table-cell>
          <table:table-cell office:value-type="float" office:value="-125000" table:style-name="ce16">
            <text:p>-125,000.00</text:p>
          </table:table-cell>
          <table:table-cell office:value-type="string" table:style-name="ce15">
            <text:p>Other re Miscellaneous</text:p>
          </table:table-cell>
          <table:table-cell table:number-columns-repeated="16374" table:style-name="ce1"/>
        </table:table-row>
        <table:table-row table:style-name="ro5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Staff Costs</text:p>
          </table:table-cell>
          <table:table-cell office:value-type="string" table:style-name="ce15">
            <text:p>STAFF COSTS</text:p>
          </table:table-cell>
          <table:table-cell office:value-type="string" table:style-name="ce15">
            <text:p>Cumbria Northumberland Tyne and Wear NHS Foundation Trust</text:p>
          </table:table-cell>
          <table:table-cell office:value-type="string" table:style-name="ce15">
            <text:p>7367205</text:p>
          </table:table-cell>
          <table:table-cell office:value-type="float" office:value="-112640" table:style-name="ce16">
            <text:p>-112,640.00</text:p>
          </table:table-cell>
          <table:table-cell office:value-type="string" table:style-name="ce15">
            <text:p>Staff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orth Tees And Hartlepool NHS Foundation Trust</text:p>
          </table:table-cell>
          <table:table-cell office:value-type="string" table:style-name="ce15">
            <text:p>7367887</text:p>
          </table:table-cell>
          <table:table-cell office:value-type="float" office:value="26843.68" table:style-name="ce16">
            <text:p>26,843.68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orth Tees And Hartlepool NHS Foundation Trust</text:p>
          </table:table-cell>
          <table:table-cell office:value-type="string" table:style-name="ce15">
            <text:p>7367892</text:p>
          </table:table-cell>
          <table:table-cell office:value-type="float" office:value="26843.68" table:style-name="ce16">
            <text:p>26,843.68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5">
            <text:p>7367901</text:p>
          </table:table-cell>
          <table:table-cell office:value-type="float" office:value="197691.56" table:style-name="ce16">
            <text:p>197,691.56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Philips Electronics Uk Ltd</text:p>
          </table:table-cell>
          <table:table-cell office:value-type="string" table:style-name="ce15">
            <text:p>7367946</text:p>
          </table:table-cell>
          <table:table-cell office:value-type="float" office:value="45137.89" table:style-name="ce16">
            <text:p>45,137.89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69035</text:p>
          </table:table-cell>
          <table:table-cell office:value-type="float" office:value="41580" table:style-name="ce16">
            <text:p>41,58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Sheffield Children's NHS Foundation Trust</text:p>
          </table:table-cell>
          <table:table-cell office:value-type="string" table:style-name="ce15">
            <text:p>7369319</text:p>
          </table:table-cell>
          <table:table-cell office:value-type="float" office:value="550710" table:style-name="ce16">
            <text:p>550,710.00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SPECIAL TRUSTEES</text:p>
          </table:table-cell>
          <table:table-cell office:value-type="string" table:style-name="ce15">
            <text:p>Inomed Neurocare Ltd</text:p>
          </table:table-cell>
          <table:table-cell office:value-type="string" table:style-name="ce15">
            <text:p>7370289</text:p>
          </table:table-cell>
          <table:table-cell office:value-type="float" office:value="26212.2" table:style-name="ce16">
            <text:p>26,212.20</text:p>
          </table:table-cell>
          <table:table-cell office:value-type="string" table:style-name="ce15">
            <text:p>Other Patien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Operating Lease Expenditure (net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5">
            <text:p>7370515</text:p>
          </table:table-cell>
          <table:table-cell office:value-type="float" office:value="137712" table:style-name="ce16">
            <text:p>137,712.00</text:p>
          </table:table-cell>
          <table:table-cell office:value-type="string" table:style-name="ce15">
            <text:p>Med Surg Eqpt Leasing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WOMENS SERVICES</text:p>
          </table:table-cell>
          <table:table-cell office:value-type="string" table:style-name="ce15">
            <text:p>Healthworks Newcastle</text:p>
          </table:table-cell>
          <table:table-cell office:value-type="string" table:style-name="ce15">
            <text:p>7370635</text:p>
          </table:table-cell>
          <table:table-cell office:value-type="float" office:value="55661.4" table:style-name="ce16">
            <text:p>55,661.40</text:p>
          </table:table-cell>
          <table:table-cell office:value-type="string" table:style-name="ce15">
            <text:p>Contractual Clinical Servic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Geoffrey Robinson Ltd</text:p>
          </table:table-cell>
          <table:table-cell office:value-type="string" table:style-name="ce15">
            <text:p>7370673</text:p>
          </table:table-cell>
          <table:table-cell office:value-type="float" office:value="118338.05" table:style-name="ce16">
            <text:p>118,338.05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70884</text:p>
          </table:table-cell>
          <table:table-cell office:value-type="float" office:value="62097.760000000002" table:style-name="ce16">
            <text:p>62,097.7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71005</text:p>
          </table:table-cell>
          <table:table-cell office:value-type="float" office:value="47009.2" table:style-name="ce16">
            <text:p>47,009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7371113</text:p>
          </table:table-cell>
          <table:table-cell office:value-type="float" office:value="27053.46" table:style-name="ce16">
            <text:p>27,053.4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71540</text:p>
          </table:table-cell>
          <table:table-cell office:value-type="float" office:value="1933905.93" table:style-name="ce16">
            <text:p>1,933,905.93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ial Services Ltd</text:p>
          </table:table-cell>
          <table:table-cell office:value-type="string" table:style-name="ce15">
            <text:p>7371551</text:p>
          </table:table-cell>
          <table:table-cell office:value-type="float" office:value="33613.199999999997" table:style-name="ce16">
            <text:p>33,613.20</text:p>
          </table:table-cell>
          <table:table-cell office:value-type="string" table:style-name="ce15">
            <text:p>Build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ORPORATE IT</text:p>
          </table:table-cell>
          <table:table-cell office:value-type="string" table:style-name="ce15">
            <text:p>Oracle Corporation U K Ltd</text:p>
          </table:table-cell>
          <table:table-cell office:value-type="string" table:style-name="ce15">
            <text:p>7372001</text:p>
          </table:table-cell>
          <table:table-cell office:value-type="float" office:value="78142.240000000005" table:style-name="ce16">
            <text:p>78,142.24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72143</text:p>
          </table:table-cell>
          <table:table-cell office:value-type="float" office:value="70321.39" table:style-name="ce16">
            <text:p>70,321.39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Besa Publications Ltd</text:p>
          </table:table-cell>
          <table:table-cell office:value-type="string" table:style-name="ce15">
            <text:p>7372348</text:p>
          </table:table-cell>
          <table:table-cell office:value-type="float" office:value="34581.599999999999" table:style-name="ce16">
            <text:p>34,581.60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Varian Medical Systems Uk Ltd</text:p>
          </table:table-cell>
          <table:table-cell office:value-type="string" table:style-name="ce15">
            <text:p>7372465</text:p>
          </table:table-cell>
          <table:table-cell office:value-type="float" office:value="243345.6" table:style-name="ce16">
            <text:p>243,345.60</text:p>
          </table:table-cell>
          <table:table-cell office:value-type="string" table:style-name="ce15">
            <text:p>Imaging Equipment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Anthony Nolan</text:p>
          </table:table-cell>
          <table:table-cell office:value-type="string" table:style-name="ce15">
            <text:p>7372632</text:p>
          </table:table-cell>
          <table:table-cell office:value-type="float" office:value="55760" table:style-name="ce16">
            <text:p>55,760.00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5">
            <text:p>7372739</text:p>
          </table:table-cell>
          <table:table-cell office:value-type="float" office:value="86518.8" table:style-name="ce16">
            <text:p>86,518.80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Tech Scheme</text:p>
          </table:table-cell>
          <table:table-cell office:value-type="string" table:style-name="ce15">
            <text:p>TECH SCHEME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72796</text:p>
          </table:table-cell>
          <table:table-cell office:value-type="float" office:value="53434.68" table:style-name="ce16">
            <text:p>53,434.68</text:p>
          </table:table-cell>
          <table:table-cell office:value-type="string" table:style-name="ce15">
            <text:p>Tech Schem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ESTRICTED FUNDS</text:p>
          </table:table-cell>
          <table:table-cell office:value-type="string" table:style-name="ce15">
            <text:p>Pharmaservice24 UK Limited</text:p>
          </table:table-cell>
          <table:table-cell office:value-type="string" table:style-name="ce15">
            <text:p>7372811</text:p>
          </table:table-cell>
          <table:table-cell office:value-type="float" office:value="26926.5" table:style-name="ce16">
            <text:p>26,926.50</text:p>
          </table:table-cell>
          <table:table-cell office:value-type="string" table:style-name="ce15">
            <text:p>Other Patien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nylam UK Ltd</text:p>
          </table:table-cell>
          <table:table-cell office:value-type="string" table:style-name="ce15">
            <text:p>7372940</text:p>
          </table:table-cell>
          <table:table-cell office:value-type="float" office:value="43779.12" table:style-name="ce16">
            <text:p>43,779.1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ah Hospital Service</text:p>
          </table:table-cell>
          <table:table-cell office:value-type="string" table:style-name="ce15">
            <text:p>7373290</text:p>
          </table:table-cell>
          <table:table-cell office:value-type="float" office:value="35742.67" table:style-name="ce16">
            <text:p>35,742.67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RAUMA AND ORTHOPAEDICS</text:p>
          </table:table-cell>
          <table:table-cell office:value-type="string" table:style-name="ce15">
            <text:p>Andesco Medical Ltd</text:p>
          </table:table-cell>
          <table:table-cell office:value-type="string" table:style-name="ce15">
            <text:p>7373463</text:p>
          </table:table-cell>
          <table:table-cell office:value-type="float" office:value="25494" table:style-name="ce16">
            <text:p>25,494.00</text:p>
          </table:table-cell>
          <table:table-cell office:value-type="string" table:style-name="ce15">
            <text:p>Surgical Loan Ki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Network Ticketing Ltd</text:p>
          </table:table-cell>
          <table:table-cell office:value-type="string" table:style-name="ce15">
            <text:p>7373560</text:p>
          </table:table-cell>
          <table:table-cell office:value-type="float" office:value="26677.87" table:style-name="ce16">
            <text:p>26,677.87</text:p>
          </table:table-cell>
          <table:table-cell office:value-type="string" table:style-name="ce15">
            <text:p>Staff Benefi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PERI-OP &amp; CRITICAL CARE</text:p>
          </table:table-cell>
          <table:table-cell office:value-type="string" table:style-name="ce15">
            <text:p>Getinge Limited</text:p>
          </table:table-cell>
          <table:table-cell office:value-type="string" table:style-name="ce15">
            <text:p>7373571</text:p>
          </table:table-cell>
          <table:table-cell office:value-type="float" office:value="28435.919999999998" table:style-name="ce16">
            <text:p>28,435.92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HIEF EXEC.</text:p>
          </table:table-cell>
          <table:table-cell office:value-type="string" table:style-name="ce15">
            <text:p>Advania UK (CCS) Limited</text:p>
          </table:table-cell>
          <table:table-cell office:value-type="string" table:style-name="ce15">
            <text:p>7373709</text:p>
          </table:table-cell>
          <table:table-cell office:value-type="float" office:value="27996.18" table:style-name="ce16">
            <text:p>27,996.18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RDIOTHORACIC</text:p>
          </table:table-cell>
          <table:table-cell office:value-type="string" table:style-name="ce15">
            <text:p>Resmed (UK) Ltd</text:p>
          </table:table-cell>
          <table:table-cell office:value-type="string" table:style-name="ce15">
            <text:p>7373724</text:p>
          </table:table-cell>
          <table:table-cell office:value-type="float" office:value="27660.12" table:style-name="ce16">
            <text:p>27,660.12</text:p>
          </table:table-cell>
          <table:table-cell office:value-type="string" table:style-name="ce15">
            <text:p>Ventilators Respiratory therapy and accessori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Operating Lease Expenditure (net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73840</text:p>
          </table:table-cell>
          <table:table-cell office:value-type="float" office:value="170170.67" table:style-name="ce16">
            <text:p>170,170.67</text:p>
          </table:table-cell>
          <table:table-cell office:value-type="string" table:style-name="ce15">
            <text:p>Lease Ren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73842</text:p>
          </table:table-cell>
          <table:table-cell office:value-type="float" office:value="55134.37" table:style-name="ce16">
            <text:p>55,134.37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7374115</text:p>
          </table:table-cell>
          <table:table-cell office:value-type="float" office:value="49351.68" table:style-name="ce16">
            <text:p>49,351.6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74462</text:p>
          </table:table-cell>
          <table:table-cell office:value-type="float" office:value="1817550.71" table:style-name="ce16">
            <text:p>1,817,550.71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6T01:00:00" table:style-name="ce13">
            <text:p>26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Healthcare Support (Newcastle) Ltd</text:p>
          </table:table-cell>
          <table:table-cell office:value-type="string" table:style-name="ce15">
            <text:p>7374512</text:p>
          </table:table-cell>
          <table:table-cell office:value-type="float" office:value="1271174.69" table:style-name="ce16">
            <text:p>1,271,174.69</text:p>
          </table:table-cell>
          <table:table-cell office:value-type="string" table:style-name="ce15">
            <text:p>Additions - Infrastructure Asse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74565</text:p>
          </table:table-cell>
          <table:table-cell office:value-type="float" office:value="139900.79999999999" table:style-name="ce16">
            <text:p>139,900.80</text:p>
          </table:table-cell>
          <table:table-cell office:value-type="string" table:style-name="ce15">
            <text:p>Imaging Equipment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74633</text:p>
          </table:table-cell>
          <table:table-cell office:value-type="float" office:value="27367.200000000001" table:style-name="ce16">
            <text:p>27,367.20</text:p>
          </table:table-cell>
          <table:table-cell office:value-type="string" table:style-name="ce15">
            <text:p>Imaging Equipment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75122</text:p>
          </table:table-cell>
          <table:table-cell office:value-type="float" office:value="135308.88" table:style-name="ce16">
            <text:p>135,308.8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75126</text:p>
          </table:table-cell>
          <table:table-cell office:value-type="float" office:value="170368.51" table:style-name="ce16">
            <text:p>170,368.5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7375229</text:p>
          </table:table-cell>
          <table:table-cell office:value-type="float" office:value="109876.36" table:style-name="ce16">
            <text:p>109,876.3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5">
            <text:p>7375230</text:p>
          </table:table-cell>
          <table:table-cell office:value-type="float" office:value="57637.440000000002" table:style-name="ce16">
            <text:p>57,637.4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75315</text:p>
          </table:table-cell>
          <table:table-cell office:value-type="float" office:value="55014.54" table:style-name="ce16">
            <text:p>55,014.5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75320</text:p>
          </table:table-cell>
          <table:table-cell office:value-type="float" office:value="201600" table:style-name="ce16">
            <text:p>201,6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5">
            <text:p>7375325</text:p>
          </table:table-cell>
          <table:table-cell office:value-type="float" office:value="58371.6" table:style-name="ce16">
            <text:p>58,371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75329</text:p>
          </table:table-cell>
          <table:table-cell office:value-type="float" office:value="50860.51" table:style-name="ce16">
            <text:p>50,860.5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75436</text:p>
          </table:table-cell>
          <table:table-cell office:value-type="float" office:value="117746.59" table:style-name="ce16">
            <text:p>117,746.5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Qualasept Ltd T/A Bath ASU</text:p>
          </table:table-cell>
          <table:table-cell office:value-type="string" table:style-name="ce15">
            <text:p>7375440</text:p>
          </table:table-cell>
          <table:table-cell office:value-type="float" office:value="65623.25" table:style-name="ce16">
            <text:p>65,623.2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75448</text:p>
          </table:table-cell>
          <table:table-cell office:value-type="float" office:value="59850" table:style-name="ce16">
            <text:p>59,85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7375477</text:p>
          </table:table-cell>
          <table:table-cell office:value-type="float" office:value="35154" table:style-name="ce16">
            <text:p>35,154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6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Operating Lease Expenditure (net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5">
            <text:p>7375693</text:p>
          </table:table-cell>
          <table:table-cell office:value-type="float" office:value="732745.37" table:style-name="ce16">
            <text:p>732,745.37</text:p>
          </table:table-cell>
          <table:table-cell office:value-type="string" table:style-name="ce15">
            <text:p>Lease Ren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5">
            <text:p>7375697</text:p>
          </table:table-cell>
          <table:table-cell office:value-type="float" office:value="903066.99" table:style-name="ce16">
            <text:p>903,066.99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5">
            <text:p>7375704</text:p>
          </table:table-cell>
          <table:table-cell office:value-type="float" office:value="33458.78" table:style-name="ce16">
            <text:p>33,458.78</text:p>
          </table:table-cell>
          <table:table-cell office:value-type="string" table:style-name="ce15">
            <text:p>Energy Management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ah Hospital Service</text:p>
          </table:table-cell>
          <table:table-cell office:value-type="string" table:style-name="ce15">
            <text:p>7375854</text:p>
          </table:table-cell>
          <table:table-cell office:value-type="float" office:value="25620" table:style-name="ce16">
            <text:p>25,62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exion Pharma Uk Ltd</text:p>
          </table:table-cell>
          <table:table-cell office:value-type="string" table:style-name="ce15">
            <text:p>7375868</text:p>
          </table:table-cell>
          <table:table-cell office:value-type="float" office:value="37977.599999999999" table:style-name="ce16">
            <text:p>37,977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TotalEnergies Gas &amp; Power Limited</text:p>
          </table:table-cell>
          <table:table-cell office:value-type="string" table:style-name="ce15">
            <text:p>7376161</text:p>
          </table:table-cell>
          <table:table-cell office:value-type="float" office:value="515858.03" table:style-name="ce16">
            <text:p>515,858.03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TotalEnergies Gas &amp; Power Limited</text:p>
          </table:table-cell>
          <table:table-cell office:value-type="string" table:style-name="ce15">
            <text:p>7376167</text:p>
          </table:table-cell>
          <table:table-cell office:value-type="float" office:value="781579.23" table:style-name="ce16">
            <text:p>781,579.23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Tech Scheme</text:p>
          </table:table-cell>
          <table:table-cell office:value-type="string" table:style-name="ce15">
            <text:p>TECH SCHEME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76478</text:p>
          </table:table-cell>
          <table:table-cell office:value-type="float" office:value="33103.03" table:style-name="ce16">
            <text:p>33,103.03</text:p>
          </table:table-cell>
          <table:table-cell office:value-type="string" table:style-name="ce15">
            <text:p>Tech Schem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HERAPY SERVICES</text:p>
          </table:table-cell>
          <table:table-cell office:value-type="string" table:style-name="ce15">
            <text:p>Blatchford Limited</text:p>
          </table:table-cell>
          <table:table-cell office:value-type="string" table:style-name="ce15">
            <text:p>7376520</text:p>
          </table:table-cell>
          <table:table-cell office:value-type="float" office:value="101213.66" table:style-name="ce16">
            <text:p>101,213.66</text:p>
          </table:table-cell>
          <table:table-cell office:value-type="string" table:style-name="ce15">
            <text:p>Appliances: Limb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Nexus</text:p>
          </table:table-cell>
          <table:table-cell office:value-type="string" table:style-name="ce15">
            <text:p>7376604</text:p>
          </table:table-cell>
          <table:table-cell office:value-type="float" office:value="51336" table:style-name="ce16">
            <text:p>51,336.00</text:p>
          </table:table-cell>
          <table:table-cell office:value-type="string" table:style-name="ce15">
            <text:p>Staff Benefi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76608</text:p>
          </table:table-cell>
          <table:table-cell office:value-type="float" office:value="283451.93" table:style-name="ce16">
            <text:p>283,451.93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76854</text:p>
          </table:table-cell>
          <table:table-cell office:value-type="float" office:value="29700" table:style-name="ce16">
            <text:p>29,700.00</text:p>
          </table:table-cell>
          <table:table-cell office:value-type="string" table:style-name="ce15">
            <text:p>Other General Provision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avills (Uk) Ltd</text:p>
          </table:table-cell>
          <table:table-cell office:value-type="string" table:style-name="ce15">
            <text:p>7377339</text:p>
          </table:table-cell>
          <table:table-cell office:value-type="float" office:value="58594.73" table:style-name="ce16">
            <text:p>58,594.73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1T01:00:00" table:style-name="ce13">
            <text:p>01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Natwest Commercial Card</text:p>
          </table:table-cell>
          <table:table-cell office:value-type="string" table:style-name="ce15">
            <text:p>7377369</text:p>
          </table:table-cell>
          <table:table-cell office:value-type="float" office:value="129331.4" table:style-name="ce16">
            <text:p>129,331.40</text:p>
          </table:table-cell>
          <table:table-cell office:value-type="string" table:style-name="ce15">
            <text:p>Legal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77384</text:p>
          </table:table-cell>
          <table:table-cell office:value-type="float" office:value="34489.339999999997" table:style-name="ce16">
            <text:p>34,489.34</text:p>
          </table:table-cell>
          <table:table-cell office:value-type="string" table:style-name="ce15">
            <text:p>Other General Provision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5">
            <text:p>7377395</text:p>
          </table:table-cell>
          <table:table-cell office:value-type="float" office:value="63802.93" table:style-name="ce16">
            <text:p>63,802.93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5">
            <text:p>7377399</text:p>
          </table:table-cell>
          <table:table-cell office:value-type="float" office:value="72950.710000000006" table:style-name="ce16">
            <text:p>72,950.71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5">
            <text:p>7377401</text:p>
          </table:table-cell>
          <table:table-cell office:value-type="float" office:value="57025.73" table:style-name="ce16">
            <text:p>57,025.73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1T01:00:00" table:style-name="ce13">
            <text:p>01/05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atwest Commercial Card</text:p>
          </table:table-cell>
          <table:table-cell office:value-type="string" table:style-name="ce15">
            <text:p>7377415</text:p>
          </table:table-cell>
          <table:table-cell office:value-type="float" office:value="203887.81" table:style-name="ce16">
            <text:p>203,887.81</text:p>
          </table:table-cell>
          <table:table-cell office:value-type="string" table:style-name="ce15">
            <text:p>Hardware and Crock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77530</text:p>
          </table:table-cell>
          <table:table-cell office:value-type="float" office:value="33087.599999999999" table:style-name="ce16">
            <text:p>33,087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8T01:00:00" table:style-name="ce13">
            <text:p>18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5">
            <text:p>7378024</text:p>
          </table:table-cell>
          <table:table-cell office:value-type="float" office:value="43448.4" table:style-name="ce16">
            <text:p>43,448.40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63</text:p>
          </table:table-cell>
          <table:table-cell office:value-type="float" office:value="50644" table:style-name="ce16">
            <text:p>50,644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64</text:p>
          </table:table-cell>
          <table:table-cell office:value-type="float" office:value="48082" table:style-name="ce16">
            <text:p>48,082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65</text:p>
          </table:table-cell>
          <table:table-cell office:value-type="float" office:value="59084" table:style-name="ce16">
            <text:p>59,084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67</text:p>
          </table:table-cell>
          <table:table-cell office:value-type="float" office:value="51105" table:style-name="ce16">
            <text:p>51,105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8T01:00:00" table:style-name="ce13">
            <text:p>18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69</text:p>
          </table:table-cell>
          <table:table-cell office:value-type="float" office:value="42829" table:style-name="ce16">
            <text:p>42,829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8T01:00:00" table:style-name="ce13">
            <text:p>18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EMERGENCY DEPARTMENT</text:p>
          </table:table-cell>
          <table:table-cell office:value-type="string" table:style-name="ce15">
            <text:p>Ministry Of Defence</text:p>
          </table:table-cell>
          <table:table-cell office:value-type="string" table:style-name="ce15">
            <text:p>7378071</text:p>
          </table:table-cell>
          <table:table-cell office:value-type="float" office:value="46842" table:style-name="ce16">
            <text:p>46,842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PATIENT SERVICES</text:p>
          </table:table-cell>
          <table:table-cell office:value-type="string" table:style-name="ce15">
            <text:p>Civica Uk Ltd</text:p>
          </table:table-cell>
          <table:table-cell office:value-type="string" table:style-name="ce15">
            <text:p>7378539</text:p>
          </table:table-cell>
          <table:table-cell office:value-type="float" office:value="52902.84" table:style-name="ce16">
            <text:p>52,902.84</text:p>
          </table:table-cell>
          <table:table-cell office:value-type="string" table:style-name="ce15">
            <text:p>Computer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78789</text:p>
          </table:table-cell>
          <table:table-cell office:value-type="float" office:value="1833292.41" table:style-name="ce16">
            <text:p>1,833,292.41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5">
            <text:p>7378800</text:p>
          </table:table-cell>
          <table:table-cell office:value-type="float" office:value="115284" table:style-name="ce16">
            <text:p>115,284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78987</text:p>
          </table:table-cell>
          <table:table-cell office:value-type="float" office:value="135308.88" table:style-name="ce16">
            <text:p>135,308.8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79166</text:p>
          </table:table-cell>
          <table:table-cell office:value-type="float" office:value="194400" table:style-name="ce16">
            <text:p>194,4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79169</text:p>
          </table:table-cell>
          <table:table-cell office:value-type="float" office:value="43321.2" table:style-name="ce16">
            <text:p>43,321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7379272</text:p>
          </table:table-cell>
          <table:table-cell office:value-type="float" office:value="35154" table:style-name="ce16">
            <text:p>35,154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7379278</text:p>
          </table:table-cell>
          <table:table-cell office:value-type="float" office:value="35769.599999999999" table:style-name="ce16">
            <text:p>35,769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79399</text:p>
          </table:table-cell>
          <table:table-cell office:value-type="float" office:value="33910" table:style-name="ce16">
            <text:p>33,91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79435</text:p>
          </table:table-cell>
          <table:table-cell office:value-type="float" office:value="40690" table:style-name="ce16">
            <text:p>40,69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79445</text:p>
          </table:table-cell>
          <table:table-cell office:value-type="float" office:value="37299" table:style-name="ce16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79518</text:p>
          </table:table-cell>
          <table:table-cell office:value-type="float" office:value="37299" table:style-name="ce16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79536</text:p>
          </table:table-cell>
          <table:table-cell office:value-type="float" office:value="37299" table:style-name="ce16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8T01:00:00" table:style-name="ce13">
            <text:p>1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mgen Ltd</text:p>
          </table:table-cell>
          <table:table-cell office:value-type="string" table:style-name="ce15">
            <text:p>7379735</text:p>
          </table:table-cell>
          <table:table-cell office:value-type="float" office:value="37802.160000000003" table:style-name="ce16">
            <text:p>37,802.1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5T01:00:00" table:style-name="ce13">
            <text:p>05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ewcastle Hospitals Pharmaservices Limited</text:p>
          </table:table-cell>
          <table:table-cell office:value-type="string" table:style-name="ce15">
            <text:p>7380285</text:p>
          </table:table-cell>
          <table:table-cell office:value-type="float" office:value="5250000" table:style-name="ce16">
            <text:p>5,250,0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8T01:00:00" table:style-name="ce13">
            <text:p>1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The Leeds Teaching Hospitals NHS Trust</text:p>
          </table:table-cell>
          <table:table-cell office:value-type="string" table:style-name="ce15">
            <text:p>7380355</text:p>
          </table:table-cell>
          <table:table-cell office:value-type="float" office:value="1913746.33" table:style-name="ce16">
            <text:p>1,913,746.33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Newcastle University</text:p>
          </table:table-cell>
          <table:table-cell office:value-type="string" table:style-name="ce15">
            <text:p>7380436</text:p>
          </table:table-cell>
          <table:table-cell office:value-type="float" office:value="63010" table:style-name="ce16">
            <text:p>63,010.00</text:p>
          </table:table-cell>
          <table:table-cell office:value-type="string" table:style-name="ce15">
            <text:p>Med Surg Eqpt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PATIENT SERVICES</text:p>
          </table:table-cell>
          <table:table-cell office:value-type="string" table:style-name="ce15">
            <text:p>Patient Perspective Ltd</text:p>
          </table:table-cell>
          <table:table-cell office:value-type="string" table:style-name="ce15">
            <text:p>7380479</text:p>
          </table:table-cell>
          <table:table-cell office:value-type="float" office:value="90000" table:style-name="ce16">
            <text:p>90,000.00</text:p>
          </table:table-cell>
          <table:table-cell office:value-type="string" table:style-name="ce15">
            <text:p>External Data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PATIENT SERVICES</text:p>
          </table:table-cell>
          <table:table-cell office:value-type="string" table:style-name="ce15">
            <text:p>Patient Perspective Ltd</text:p>
          </table:table-cell>
          <table:table-cell office:value-type="string" table:style-name="ce15">
            <text:p>7380490</text:p>
          </table:table-cell>
          <table:table-cell office:value-type="float" office:value="48000" table:style-name="ce16">
            <text:p>48,000.00</text:p>
          </table:table-cell>
          <table:table-cell office:value-type="string" table:style-name="ce15">
            <text:p>External Data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Healthcare Quality Improvement Partnership</text:p>
          </table:table-cell>
          <table:table-cell office:value-type="string" table:style-name="ce15">
            <text:p>7380811</text:p>
          </table:table-cell>
          <table:table-cell office:value-type="float" office:value="26741.57" table:style-name="ce16">
            <text:p>26,741.57</text:p>
          </table:table-cell>
          <table:table-cell office:value-type="string" table:style-name="ce15">
            <text:p>Books Journals and Subscription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Sard Jv Ltd</text:p>
          </table:table-cell>
          <table:table-cell office:value-type="string" table:style-name="ce15">
            <text:p>7380821</text:p>
          </table:table-cell>
          <table:table-cell office:value-type="float" office:value="58724.4" table:style-name="ce16">
            <text:p>58,724.40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6T01:00:00" table:style-name="ce13">
            <text:p>06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Euroimmun Uk Ltd</text:p>
          </table:table-cell>
          <table:table-cell office:value-type="string" table:style-name="ce15">
            <text:p>7380822</text:p>
          </table:table-cell>
          <table:table-cell office:value-type="float" office:value="25058.560000000001" table:style-name="ce16">
            <text:p>25,058.56</text:p>
          </table:table-cell>
          <table:table-cell office:value-type="string" table:style-name="ce15">
            <text:p>Laboratory Chemical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0T01:00:00" table:style-name="ce13">
            <text:p>20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ORPORATE IT</text:p>
          </table:table-cell>
          <table:table-cell office:value-type="string" table:style-name="ce15">
            <text:p>Phoenix Software Ltd</text:p>
          </table:table-cell>
          <table:table-cell office:value-type="string" table:style-name="ce15">
            <text:p>7380976</text:p>
          </table:table-cell>
          <table:table-cell office:value-type="float" office:value="296331.27" table:style-name="ce16">
            <text:p>296,331.27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Sectra Ltd</text:p>
          </table:table-cell>
          <table:table-cell office:value-type="string" table:style-name="ce15">
            <text:p>7380980</text:p>
          </table:table-cell>
          <table:table-cell office:value-type="float" office:value="29088" table:style-name="ce16">
            <text:p>29,088.00</text:p>
          </table:table-cell>
          <table:table-cell office:value-type="string" table:style-name="ce15">
            <text:p>Computer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Education and Training - Non-Staff</text:p>
          </table:table-cell>
          <table:table-cell office:value-type="string" table:style-name="ce15">
            <text:p>BUS &amp; DEVELOPMENT DIRECTOR</text:p>
          </table:table-cell>
          <table:table-cell office:value-type="string" table:style-name="ce15">
            <text:p>Skills For Health Ltd</text:p>
          </table:table-cell>
          <table:table-cell office:value-type="string" table:style-name="ce15">
            <text:p>7381140</text:p>
          </table:table-cell>
          <table:table-cell office:value-type="float" office:value="30600" table:style-name="ce16">
            <text:p>30,600.00</text:p>
          </table:table-cell>
          <table:table-cell office:value-type="string" table:style-name="ce15">
            <text:p>Training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PERI-OP &amp; CRITICAL CARE</text:p>
          </table:table-cell>
          <table:table-cell office:value-type="string" table:style-name="ce15">
            <text:p>Breas Medical Ltd</text:p>
          </table:table-cell>
          <table:table-cell office:value-type="string" table:style-name="ce15">
            <text:p>7381228</text:p>
          </table:table-cell>
          <table:table-cell office:value-type="float" office:value="30000" table:style-name="ce16">
            <text:p>30,000.00</text:p>
          </table:table-cell>
          <table:table-cell office:value-type="string" table:style-name="ce15">
            <text:p>Ventilators Respiratory therapy and accessori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8T01:00:00" table:style-name="ce13">
            <text:p>18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PATIENT SERVICES</text:p>
          </table:table-cell>
          <table:table-cell office:value-type="string" table:style-name="ce15">
            <text:p>Eido Healthcare Ltd</text:p>
          </table:table-cell>
          <table:table-cell office:value-type="string" table:style-name="ce15">
            <text:p>7381282</text:p>
          </table:table-cell>
          <table:table-cell office:value-type="float" office:value="72448.33" table:style-name="ce16">
            <text:p>72,448.33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Anthony Nolan</text:p>
          </table:table-cell>
          <table:table-cell office:value-type="string" table:style-name="ce15">
            <text:p>7381357</text:p>
          </table:table-cell>
          <table:table-cell office:value-type="float" office:value="27940" table:style-name="ce16">
            <text:p>27,940.00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2T01:00:00" table:style-name="ce13">
            <text:p>22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5">
            <text:p>7381694</text:p>
          </table:table-cell>
          <table:table-cell office:value-type="float" office:value="29956.799999999999" table:style-name="ce16">
            <text:p>29,956.80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Lone Worker Solutions</text:p>
          </table:table-cell>
          <table:table-cell office:value-type="string" table:style-name="ce15">
            <text:p>7381743</text:p>
          </table:table-cell>
          <table:table-cell office:value-type="float" office:value="47779.199999999997" table:style-name="ce16">
            <text:p>47,779.20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xford Health NHS Foundation Trust</text:p>
          </table:table-cell>
          <table:table-cell office:value-type="string" table:style-name="ce15">
            <text:p>7381956</text:p>
          </table:table-cell>
          <table:table-cell office:value-type="float" office:value="57486" table:style-name="ce16">
            <text:p>57,486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xford Health NHS Foundation Trust</text:p>
          </table:table-cell>
          <table:table-cell office:value-type="string" table:style-name="ce15">
            <text:p>7381959</text:p>
          </table:table-cell>
          <table:table-cell office:value-type="float" office:value="62835.82" table:style-name="ce16">
            <text:p>62,835.8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5">
            <text:p>7382034</text:p>
          </table:table-cell>
          <table:table-cell office:value-type="float" office:value="70502.399999999994" table:style-name="ce16">
            <text:p>70,502.4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5">
            <text:p>7382035</text:p>
          </table:table-cell>
          <table:table-cell office:value-type="float" office:value="82339.199999999997" table:style-name="ce16">
            <text:p>82,339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exion Pharma Uk Ltd</text:p>
          </table:table-cell>
          <table:table-cell office:value-type="string" table:style-name="ce15">
            <text:p>7382088</text:p>
          </table:table-cell>
          <table:table-cell office:value-type="float" office:value="29839.200000000001" table:style-name="ce16">
            <text:p>29,839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Qualasept Ltd T/A Bath ASU</text:p>
          </table:table-cell>
          <table:table-cell office:value-type="string" table:style-name="ce15">
            <text:p>7382118</text:p>
          </table:table-cell>
          <table:table-cell office:value-type="float" office:value="71088.850000000006" table:style-name="ce16">
            <text:p>71,088.8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8T01:00:00" table:style-name="ce13">
            <text:p>1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Qualasept Ltd T/A Bath ASU</text:p>
          </table:table-cell>
          <table:table-cell office:value-type="string" table:style-name="ce15">
            <text:p>7382119</text:p>
          </table:table-cell>
          <table:table-cell office:value-type="float" office:value="41544.18" table:style-name="ce16">
            <text:p>41,544.1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Qualasept Ltd T/A Bath ASU</text:p>
          </table:table-cell>
          <table:table-cell office:value-type="string" table:style-name="ce15">
            <text:p>7382126</text:p>
          </table:table-cell>
          <table:table-cell office:value-type="float" office:value="65587.25" table:style-name="ce16">
            <text:p>65,587.2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7T01:00:00" table:style-name="ce13">
            <text:p>07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Turner &amp; Townsend Project Management Ltd</text:p>
          </table:table-cell>
          <table:table-cell office:value-type="string" table:style-name="ce15">
            <text:p>7382608</text:p>
          </table:table-cell>
          <table:table-cell office:value-type="float" office:value="66084.5" table:style-name="ce16">
            <text:p>66,084.50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University Of Warwick</text:p>
          </table:table-cell>
          <table:table-cell office:value-type="string" table:style-name="ce15">
            <text:p>7382657</text:p>
          </table:table-cell>
          <table:table-cell office:value-type="float" office:value="37122.769999999997" table:style-name="ce16">
            <text:p>37,122.77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0T01:00:00" table:style-name="ce13">
            <text:p>20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Apogee Corporation Ltd</text:p>
          </table:table-cell>
          <table:table-cell office:value-type="string" table:style-name="ce15">
            <text:p>7382663</text:p>
          </table:table-cell>
          <table:table-cell office:value-type="float" office:value="114168.11" table:style-name="ce16">
            <text:p>114,168.11</text:p>
          </table:table-cell>
          <table:table-cell office:value-type="string" table:style-name="ce15">
            <text:p>Confidential Waste Servi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0T01:00:00" table:style-name="ce13">
            <text:p>20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Apogee Corporation Ltd</text:p>
          </table:table-cell>
          <table:table-cell office:value-type="string" table:style-name="ce15">
            <text:p>7382668</text:p>
          </table:table-cell>
          <table:table-cell office:value-type="float" office:value="35480.44" table:style-name="ce16">
            <text:p>35,480.44</text:p>
          </table:table-cell>
          <table:table-cell office:value-type="string" table:style-name="ce15">
            <text:p>Confidential Waste Servi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University Of Aberdeen</text:p>
          </table:table-cell>
          <table:table-cell office:value-type="string" table:style-name="ce15">
            <text:p>7382682</text:p>
          </table:table-cell>
          <table:table-cell office:value-type="float" office:value="57713.279999999999" table:style-name="ce16">
            <text:p>57,713.28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2T01:00:00" table:style-name="ce13">
            <text:p>22/05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5">
            <text:p>7382706</text:p>
          </table:table-cell>
          <table:table-cell office:value-type="float" office:value="31337.56" table:style-name="ce16">
            <text:p>31,337.56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82714</text:p>
          </table:table-cell>
          <table:table-cell office:value-type="float" office:value="27891.68" table:style-name="ce16">
            <text:p>27,891.68</text:p>
          </table:table-cell>
          <table:table-cell office:value-type="string" table:style-name="ce15">
            <text:p>Engineer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5">
            <text:p>7382815</text:p>
          </table:table-cell>
          <table:table-cell office:value-type="float" office:value="55644.92" table:style-name="ce16">
            <text:p>55,644.92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82824</text:p>
          </table:table-cell>
          <table:table-cell office:value-type="float" office:value="194197.2" table:style-name="ce16">
            <text:p>194,197.20</text:p>
          </table:table-cell>
          <table:table-cell office:value-type="string" table:style-name="ce15">
            <text:p>Med Surg Eqpt Mtce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BUS &amp; DEVELOPMENT DIRECTOR</text:p>
          </table:table-cell>
          <table:table-cell office:value-type="string" table:style-name="ce15">
            <text:p>Cancer Research Technology Limited</text:p>
          </table:table-cell>
          <table:table-cell office:value-type="string" table:style-name="ce15">
            <text:p>7382876</text:p>
          </table:table-cell>
          <table:table-cell office:value-type="float" office:value="221156.92" table:style-name="ce16">
            <text:p>221,156.92</text:p>
          </table:table-cell>
          <table:table-cell office:value-type="string" table:style-name="ce15">
            <text:p>Professional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County Durham And Darlington NHS Foundation Trust</text:p>
          </table:table-cell>
          <table:table-cell office:value-type="string" table:style-name="ce15">
            <text:p>7382897</text:p>
          </table:table-cell>
          <table:table-cell office:value-type="float" office:value="99604.79" table:style-name="ce16">
            <text:p>99,604.79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5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Cumbria Northumberland Tyne and Wear NHS Foundation Trust</text:p>
          </table:table-cell>
          <table:table-cell office:value-type="string" table:style-name="ce15">
            <text:p>7382899</text:p>
          </table:table-cell>
          <table:table-cell office:value-type="float" office:value="111669.53" table:style-name="ce16">
            <text:p>111,669.53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Tees Esk And Wear Valleys NHS Foundation Trust</text:p>
          </table:table-cell>
          <table:table-cell office:value-type="string" table:style-name="ce15">
            <text:p>7382900</text:p>
          </table:table-cell>
          <table:table-cell office:value-type="float" office:value="80790.38" table:style-name="ce16">
            <text:p>80,790.38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orth Tees And Hartlepool NHS Foundation Trust</text:p>
          </table:table-cell>
          <table:table-cell office:value-type="string" table:style-name="ce15">
            <text:p>7382901</text:p>
          </table:table-cell>
          <table:table-cell office:value-type="float" office:value="77424.289999999994" table:style-name="ce16">
            <text:p>77,424.29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South Tees Hospitals NHS Foundation Trust</text:p>
          </table:table-cell>
          <table:table-cell office:value-type="string" table:style-name="ce15">
            <text:p>7382902</text:p>
          </table:table-cell>
          <table:table-cell office:value-type="float" office:value="233201.5" table:style-name="ce16">
            <text:p>233,201.50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Gateshead Health NHS Foundation Trust</text:p>
          </table:table-cell>
          <table:table-cell office:value-type="string" table:style-name="ce15">
            <text:p>7382903</text:p>
          </table:table-cell>
          <table:table-cell office:value-type="float" office:value="65408.92" table:style-name="ce16">
            <text:p>65,408.92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5">
            <text:p>7382904</text:p>
          </table:table-cell>
          <table:table-cell office:value-type="float" office:value="122121.48" table:style-name="ce16">
            <text:p>122,121.48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South Tyneside and Sunderland NHS Foundation Trust</text:p>
          </table:table-cell>
          <table:table-cell office:value-type="string" table:style-name="ce15">
            <text:p>7382905</text:p>
          </table:table-cell>
          <table:table-cell office:value-type="float" office:value="165500.38" table:style-name="ce16">
            <text:p>165,500.38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82910</text:p>
          </table:table-cell>
          <table:table-cell office:value-type="float" office:value="212993.02" table:style-name="ce16">
            <text:p>212,993.02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08T01:00:00" table:style-name="ce13">
            <text:p>0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5">
            <text:p>7382960</text:p>
          </table:table-cell>
          <table:table-cell office:value-type="float" office:value="269839.2" table:style-name="ce16">
            <text:p>269,839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RDIOTHORACIC</text:p>
          </table:table-cell>
          <table:table-cell office:value-type="string" table:style-name="ce15">
            <text:p>Resmed (UK) Ltd</text:p>
          </table:table-cell>
          <table:table-cell office:value-type="string" table:style-name="ce15">
            <text:p>7383548</text:p>
          </table:table-cell>
          <table:table-cell office:value-type="float" office:value="27570" table:style-name="ce16">
            <text:p>27,570.00</text:p>
          </table:table-cell>
          <table:table-cell office:value-type="string" table:style-name="ce15">
            <text:p>Ventilators Respiratory therapy and accessori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CHIEF EXEC.</text:p>
          </table:table-cell>
          <table:table-cell office:value-type="string" table:style-name="ce15">
            <text:p>Human Tissue Authority</text:p>
          </table:table-cell>
          <table:table-cell office:value-type="string" table:style-name="ce15">
            <text:p>7383565</text:p>
          </table:table-cell>
          <table:table-cell office:value-type="float" office:value="32550" table:style-name="ce16">
            <text:p>32,550.00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0T01:00:00" table:style-name="ce13">
            <text:p>20/05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URGENT CARE</text:p>
          </table:table-cell>
          <table:table-cell office:value-type="string" table:style-name="ce15">
            <text:p>Ngps Ltd</text:p>
          </table:table-cell>
          <table:table-cell office:value-type="string" table:style-name="ce15">
            <text:p>7383588</text:p>
          </table:table-cell>
          <table:table-cell office:value-type="float" office:value="144157" table:style-name="ce16">
            <text:p>144,157.00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83767</text:p>
          </table:table-cell>
          <table:table-cell office:value-type="float" office:value="2288710.96" table:style-name="ce16">
            <text:p>2,288,710.96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OPHTHALMOLOGY</text:p>
          </table:table-cell>
          <table:table-cell office:value-type="string" table:style-name="ce15">
            <text:p>Vanguard Healthcare Solutions Ltd</text:p>
          </table:table-cell>
          <table:table-cell office:value-type="string" table:style-name="ce15">
            <text:p>7383832</text:p>
          </table:table-cell>
          <table:table-cell office:value-type="float" office:value="85362.6" table:style-name="ce16">
            <text:p>85,362.60</text:p>
          </table:table-cell>
          <table:table-cell office:value-type="string" table:style-name="ce15">
            <text:p>Build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Consultancy</text:p>
          </table:table-cell>
          <table:table-cell office:value-type="string" table:style-name="ce15">
            <text:p>CHIEF EXEC.</text:p>
          </table:table-cell>
          <table:table-cell office:value-type="string" table:style-name="ce15">
            <text:p>The Value Circle</text:p>
          </table:table-cell>
          <table:table-cell office:value-type="string" table:style-name="ce15">
            <text:p>7383862</text:p>
          </table:table-cell>
          <table:table-cell office:value-type="float" office:value="27960" table:style-name="ce16">
            <text:p>27,960.00</text:p>
          </table:table-cell>
          <table:table-cell office:value-type="string" table:style-name="ce15">
            <text:p>External Consultancy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8T01:00:00" table:style-name="ce13">
            <text:p>18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Sheffield Children's NHS Foundation Trust</text:p>
          </table:table-cell>
          <table:table-cell office:value-type="string" table:style-name="ce15">
            <text:p>7383985</text:p>
          </table:table-cell>
          <table:table-cell office:value-type="float" office:value="550710" table:style-name="ce16">
            <text:p>550,710.00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The Leeds Teaching Hospitals NHS Trust</text:p>
          </table:table-cell>
          <table:table-cell office:value-type="string" table:style-name="ce15">
            <text:p>7384009</text:p>
          </table:table-cell>
          <table:table-cell office:value-type="float" office:value="1913746.33" table:style-name="ce16">
            <text:p>1,913,746.33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2T01:00:00" table:style-name="ce13">
            <text:p>22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URGENT CARE</text:p>
          </table:table-cell>
          <table:table-cell office:value-type="string" table:style-name="ce15">
            <text:p>eConsult Health Ltd</text:p>
          </table:table-cell>
          <table:table-cell office:value-type="string" table:style-name="ce15">
            <text:p>7384034</text:p>
          </table:table-cell>
          <table:table-cell office:value-type="float" office:value="84000" table:style-name="ce16">
            <text:p>84,000.00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2T01:00:00" table:style-name="ce13">
            <text:p>22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ingtons Ltd</text:p>
          </table:table-cell>
          <table:table-cell office:value-type="string" table:style-name="ce15">
            <text:p>7384067</text:p>
          </table:table-cell>
          <table:table-cell office:value-type="float" office:value="54734.400000000001" table:style-name="ce16">
            <text:p>54,734.4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CHILDRENS SERVICES</text:p>
          </table:table-cell>
          <table:table-cell office:value-type="string" table:style-name="ce15">
            <text:p>Anthony Nolan</text:p>
          </table:table-cell>
          <table:table-cell office:value-type="string" table:style-name="ce15">
            <text:p>7384189</text:p>
          </table:table-cell>
          <table:table-cell office:value-type="float" office:value="38860" table:style-name="ce16">
            <text:p>38,860.00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1T01:00:00" table:style-name="ce13">
            <text:p>11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RAUMA AND ORTHOPAEDICS</text:p>
          </table:table-cell>
          <table:table-cell office:value-type="string" table:style-name="ce15">
            <text:p>Macromed (Uk) Ltd</text:p>
          </table:table-cell>
          <table:table-cell office:value-type="string" table:style-name="ce15">
            <text:p>7384228</text:p>
          </table:table-cell>
          <table:table-cell office:value-type="float" office:value="25821.599999999999" table:style-name="ce16">
            <text:p>25,821.60</text:p>
          </table:table-cell>
          <table:table-cell office:value-type="string" table:style-name="ce15">
            <text:p>Orthopaedic Implants - Othe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Opex Corporation</text:p>
          </table:table-cell>
          <table:table-cell office:value-type="string" table:style-name="ce15">
            <text:p>7384428</text:p>
          </table:table-cell>
          <table:table-cell office:value-type="float" office:value="26340" table:style-name="ce16">
            <text:p>26,340.00</text:p>
          </table:table-cell>
          <table:table-cell office:value-type="string" table:style-name="ce15">
            <text:p>Patients Appliances : Repai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5">
            <text:p>7384619</text:p>
          </table:table-cell>
          <table:table-cell office:value-type="float" office:value="168450.86" table:style-name="ce16">
            <text:p>168,450.86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5">
            <text:p>7384621</text:p>
          </table:table-cell>
          <table:table-cell office:value-type="float" office:value="132986.23999999999" table:style-name="ce16">
            <text:p>132,986.24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ecordati UK Ltd</text:p>
          </table:table-cell>
          <table:table-cell office:value-type="string" table:style-name="ce15">
            <text:p>7384888</text:p>
          </table:table-cell>
          <table:table-cell office:value-type="float" office:value="31048.799999999999" table:style-name="ce16">
            <text:p>31,048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ecordati UK Ltd</text:p>
          </table:table-cell>
          <table:table-cell office:value-type="string" table:style-name="ce15">
            <text:p>7384892</text:p>
          </table:table-cell>
          <table:table-cell office:value-type="float" office:value="31048.799999999999" table:style-name="ce16">
            <text:p>31,048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Tech Scheme</text:p>
          </table:table-cell>
          <table:table-cell office:value-type="string" table:style-name="ce15">
            <text:p>TECH SCHEME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5">
            <text:p>7385170</text:p>
          </table:table-cell>
          <table:table-cell office:value-type="float" office:value="29719.9" table:style-name="ce16">
            <text:p>29,719.90</text:p>
          </table:table-cell>
          <table:table-cell office:value-type="string" table:style-name="ce15">
            <text:p>Tech Schem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Medical</text:p>
          </table:table-cell>
          <table:table-cell office:value-type="string" table:style-name="ce15">
            <text:p>MEDICAL</text:p>
          </table:table-cell>
          <table:table-cell office:value-type="string" table:style-name="ce15">
            <text:p>Northumbria Healthcare Ft-Lead Employer Trust</text:p>
          </table:table-cell>
          <table:table-cell office:value-type="string" table:style-name="ce15">
            <text:p>7385178</text:p>
          </table:table-cell>
          <table:table-cell office:value-type="float" office:value="6503843" table:style-name="ce16">
            <text:p>6,503,843.00</text:p>
          </table:table-cell>
          <table:table-cell office:value-type="string" table:style-name="ce15">
            <text:p>Medic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5">
            <text:p>7385228</text:p>
          </table:table-cell>
          <table:table-cell office:value-type="float" office:value="188535.6" table:style-name="ce16">
            <text:p>188,535.60</text:p>
          </table:table-cell>
          <table:table-cell office:value-type="string" table:style-name="ce15">
            <text:p>Materials - Electric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Transport</text:p>
          </table:table-cell>
          <table:table-cell office:value-type="string" table:style-name="ce15">
            <text:p>CHILDRENS SERVICES</text:p>
          </table:table-cell>
          <table:table-cell office:value-type="string" table:style-name="ce15">
            <text:p>Ias Medical Ltd</text:p>
          </table:table-cell>
          <table:table-cell office:value-type="string" table:style-name="ce15">
            <text:p>7385395</text:p>
          </table:table-cell>
          <table:table-cell office:value-type="float" office:value="117873.26" table:style-name="ce16">
            <text:p>117,873.26</text:p>
          </table:table-cell>
          <table:table-cell office:value-type="string" table:style-name="ce15">
            <text:p>Other Transport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xford Health NHS Foundation Trust</text:p>
          </table:table-cell>
          <table:table-cell office:value-type="string" table:style-name="ce15">
            <text:p>7385493</text:p>
          </table:table-cell>
          <table:table-cell office:value-type="float" office:value="64064.22" table:style-name="ce16">
            <text:p>64,064.2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85557</text:p>
          </table:table-cell>
          <table:table-cell office:value-type="float" office:value="78015.899999999994" table:style-name="ce16">
            <text:p>78,015.9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0T01:00:00" table:style-name="ce13">
            <text:p>20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85588</text:p>
          </table:table-cell>
          <table:table-cell office:value-type="float" office:value="60106.34" table:style-name="ce16">
            <text:p>60,106.3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ctapharma Ltd</text:p>
          </table:table-cell>
          <table:table-cell office:value-type="string" table:style-name="ce15">
            <text:p>7385600</text:p>
          </table:table-cell>
          <table:table-cell office:value-type="float" office:value="82284" table:style-name="ce16">
            <text:p>82,284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ctapharma Ltd</text:p>
          </table:table-cell>
          <table:table-cell office:value-type="string" table:style-name="ce15">
            <text:p>7385603</text:p>
          </table:table-cell>
          <table:table-cell office:value-type="float" office:value="125855.2" table:style-name="ce16">
            <text:p>125,855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3T01:00:00" table:style-name="ce13">
            <text:p>13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ecordati UK Ltd</text:p>
          </table:table-cell>
          <table:table-cell office:value-type="string" table:style-name="ce15">
            <text:p>7385629</text:p>
          </table:table-cell>
          <table:table-cell office:value-type="float" office:value="62097.599999999999" table:style-name="ce16">
            <text:p>62,097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Anglian Water Business Ltd</text:p>
          </table:table-cell>
          <table:table-cell office:value-type="string" table:style-name="ce15">
            <text:p>7385777</text:p>
          </table:table-cell>
          <table:table-cell office:value-type="float" office:value="150945.99" table:style-name="ce16">
            <text:p>150,945.99</text:p>
          </table:table-cell>
          <table:table-cell office:value-type="string" table:style-name="ce15">
            <text:p>Wate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5">
            <text:p>7385814</text:p>
          </table:table-cell>
          <table:table-cell office:value-type="float" office:value="482388.84" table:style-name="ce16">
            <text:p>482,388.84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0T01:00:00" table:style-name="ce13">
            <text:p>20/05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Lloyds Clinical Limited</text:p>
          </table:table-cell>
          <table:table-cell office:value-type="string" table:style-name="ce15">
            <text:p>7385897</text:p>
          </table:table-cell>
          <table:table-cell office:value-type="float" office:value="36068.400000000001" table:style-name="ce16">
            <text:p>36,068.40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Stagecoach Services Ltd</text:p>
          </table:table-cell>
          <table:table-cell office:value-type="string" table:style-name="ce15">
            <text:p>7385926</text:p>
          </table:table-cell>
          <table:table-cell office:value-type="float" office:value="25807.7" table:style-name="ce16">
            <text:p>25,807.70</text:p>
          </table:table-cell>
          <table:table-cell office:value-type="string" table:style-name="ce15">
            <text:p>Staff Benefi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5">
            <text:p>7386089</text:p>
          </table:table-cell>
          <table:table-cell office:value-type="float" office:value="488276.22" table:style-name="ce16">
            <text:p>488,276.22</text:p>
          </table:table-cell>
          <table:table-cell office:value-type="string" table:style-name="ce15">
            <text:p>Blood Produ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Davita UK Trading Ltd</text:p>
          </table:table-cell>
          <table:table-cell office:value-type="string" table:style-name="ce15">
            <text:p>7386474</text:p>
          </table:table-cell>
          <table:table-cell office:value-type="float" office:value="67083.59" table:style-name="ce16">
            <text:p>67,083.59</text:p>
          </table:table-cell>
          <table:table-cell office:value-type="string" table:style-name="ce15">
            <text:p>Med Surg Eqpt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Davita UK Trading Ltd</text:p>
          </table:table-cell>
          <table:table-cell office:value-type="string" table:style-name="ce15">
            <text:p>7386475</text:p>
          </table:table-cell>
          <table:table-cell office:value-type="float" office:value="120742.57" table:style-name="ce16">
            <text:p>120,742.57</text:p>
          </table:table-cell>
          <table:table-cell office:value-type="string" table:style-name="ce15">
            <text:p>Med Surg Eqpt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HILDRENS SERVICES</text:p>
          </table:table-cell>
          <table:table-cell office:value-type="string" table:style-name="ce15">
            <text:p>Ideagen Gael Ltd</text:p>
          </table:table-cell>
          <table:table-cell office:value-type="string" table:style-name="ce15">
            <text:p>7386479</text:p>
          </table:table-cell>
          <table:table-cell office:value-type="float" office:value="26494.38" table:style-name="ce16">
            <text:p>26,494.38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Thermo Fisher Diagnostics Ltd</text:p>
          </table:table-cell>
          <table:table-cell office:value-type="string" table:style-name="ce15">
            <text:p>7386550</text:p>
          </table:table-cell>
          <table:table-cell office:value-type="float" office:value="25301.84" table:style-name="ce16">
            <text:p>25,301.84</text:p>
          </table:table-cell>
          <table:table-cell office:value-type="string" table:style-name="ce15">
            <text:p>Laboratory Test Ki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Philips Electronics Uk Ltd</text:p>
          </table:table-cell>
          <table:table-cell office:value-type="string" table:style-name="ce15">
            <text:p>7386773</text:p>
          </table:table-cell>
          <table:table-cell office:value-type="float" office:value="33000" table:style-name="ce16">
            <text:p>33,000.0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86868</text:p>
          </table:table-cell>
          <table:table-cell office:value-type="float" office:value="30496.799999999999" table:style-name="ce16">
            <text:p>30,496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5">
            <text:p>7387039</text:p>
          </table:table-cell>
          <table:table-cell office:value-type="float" office:value="189933" table:style-name="ce16">
            <text:p>189,933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5">
            <text:p>7387045</text:p>
          </table:table-cell>
          <table:table-cell office:value-type="float" office:value="319002" table:style-name="ce16">
            <text:p>319,002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2T01:00:00" table:style-name="ce13">
            <text:p>12/05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5">
            <text:p>7387048</text:p>
          </table:table-cell>
          <table:table-cell office:value-type="float" office:value="41008" table:style-name="ce16">
            <text:p>41,008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4T01:00:00" table:style-name="ce13">
            <text:p>14/05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Natwest Commercial Card</text:p>
          </table:table-cell>
          <table:table-cell office:value-type="string" table:style-name="ce15">
            <text:p>7387163</text:p>
          </table:table-cell>
          <table:table-cell office:value-type="float" office:value="81712.490000000005" table:style-name="ce16">
            <text:p>81,712.49</text:p>
          </table:table-cell>
          <table:table-cell office:value-type="string" table:style-name="ce15">
            <text:p>Books Journals and Subscription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5T01:00:00" table:style-name="ce13">
            <text:p>15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87174</text:p>
          </table:table-cell>
          <table:table-cell office:value-type="float" office:value="142051.20000000001" table:style-name="ce16">
            <text:p>142,051.2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Audit Fees and Other Auditor Remuneration</text:p>
          </table:table-cell>
          <table:table-cell office:value-type="string" table:style-name="ce15">
            <text:p>CORPORATE FINANCE</text:p>
          </table:table-cell>
          <table:table-cell office:value-type="string" table:style-name="ce15">
            <text:p>Forvis Mazars LLP</text:p>
          </table:table-cell>
          <table:table-cell office:value-type="string" table:style-name="ce15">
            <text:p>7387432</text:p>
          </table:table-cell>
          <table:table-cell office:value-type="float" office:value="44248.800000000003" table:style-name="ce16">
            <text:p>44,248.80</text:p>
          </table:table-cell>
          <table:table-cell office:value-type="string" table:style-name="ce15">
            <text:p>Audit Fees : Statuto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Audit Fees and Other Auditor Remuneration</text:p>
          </table:table-cell>
          <table:table-cell office:value-type="string" table:style-name="ce15">
            <text:p>CORPORATE FINANCE</text:p>
          </table:table-cell>
          <table:table-cell office:value-type="string" table:style-name="ce15">
            <text:p>Forvis Mazars LLP</text:p>
          </table:table-cell>
          <table:table-cell office:value-type="string" table:style-name="ce15">
            <text:p>7387440</text:p>
          </table:table-cell>
          <table:table-cell office:value-type="float" office:value="44248.800000000003" table:style-name="ce16">
            <text:p>44,248.80</text:p>
          </table:table-cell>
          <table:table-cell office:value-type="string" table:style-name="ce15">
            <text:p>Audit Fees : Statuto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Grifols UK Ltd</text:p>
          </table:table-cell>
          <table:table-cell office:value-type="string" table:style-name="ce15">
            <text:p>7387831</text:p>
          </table:table-cell>
          <table:table-cell office:value-type="float" office:value="31961" table:style-name="ce16">
            <text:p>31,961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RDIOTHORACIC</text:p>
          </table:table-cell>
          <table:table-cell office:value-type="string" table:style-name="ce15">
            <text:p>Biotronik U.K. Ltd</text:p>
          </table:table-cell>
          <table:table-cell office:value-type="string" table:style-name="ce15">
            <text:p>7388123</text:p>
          </table:table-cell>
          <table:table-cell office:value-type="float" office:value="38970" table:style-name="ce16">
            <text:p>38,970.00</text:p>
          </table:table-cell>
          <table:table-cell office:value-type="string" table:style-name="ce15">
            <text:p>Pacemake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Audit Fees and Other Auditor Remuneration</text:p>
          </table:table-cell>
          <table:table-cell office:value-type="string" table:style-name="ce15">
            <text:p>CORPORATE FINANCE</text:p>
          </table:table-cell>
          <table:table-cell office:value-type="string" table:style-name="ce15">
            <text:p>Forvis Mazars LLP</text:p>
          </table:table-cell>
          <table:table-cell office:value-type="string" table:style-name="ce15">
            <text:p>7388129</text:p>
          </table:table-cell>
          <table:table-cell office:value-type="float" office:value="44251.199999999997" table:style-name="ce16">
            <text:p>44,251.20</text:p>
          </table:table-cell>
          <table:table-cell office:value-type="string" table:style-name="ce15">
            <text:p>Audit Fees : Statuto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NHS Resolution</text:p>
          </table:table-cell>
          <table:table-cell office:value-type="string" table:style-name="ce15">
            <text:p>7388216</text:p>
          </table:table-cell>
          <table:table-cell office:value-type="float" office:value="3190822.4" table:style-name="ce16">
            <text:p>3,190,822.40</text:p>
          </table:table-cell>
          <table:table-cell office:value-type="string" table:style-name="ce15">
            <text:p>Insurance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AHSN Allocation</text:p>
          </table:table-cell>
          <table:table-cell office:value-type="string" table:style-name="ce15">
            <text:p>AHSN ALLOCATION</text:p>
          </table:table-cell>
          <table:table-cell office:value-type="string" table:style-name="ce15">
            <text:p>North Tees And Hartlepool NHS Foundation Trust</text:p>
          </table:table-cell>
          <table:table-cell office:value-type="string" table:style-name="ce15">
            <text:p>7388674</text:p>
          </table:table-cell>
          <table:table-cell office:value-type="float" office:value="38912" table:style-name="ce16">
            <text:p>38,912.00</text:p>
          </table:table-cell>
          <table:table-cell office:value-type="string" table:style-name="ce15">
            <text:p>AHSN Alloca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AHSN Allocation</text:p>
          </table:table-cell>
          <table:table-cell office:value-type="string" table:style-name="ce15">
            <text:p>AHSN ALLOCATION</text:p>
          </table:table-cell>
          <table:table-cell office:value-type="string" table:style-name="ce15">
            <text:p>North Tees And Hartlepool NHS Foundation Trust</text:p>
          </table:table-cell>
          <table:table-cell office:value-type="string" table:style-name="ce15">
            <text:p>7388676</text:p>
          </table:table-cell>
          <table:table-cell office:value-type="float" office:value="60000" table:style-name="ce16">
            <text:p>60,000.00</text:p>
          </table:table-cell>
          <table:table-cell office:value-type="string" table:style-name="ce15">
            <text:p>AHSN Alloca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AHSN Allocation</text:p>
          </table:table-cell>
          <table:table-cell office:value-type="string" table:style-name="ce15">
            <text:p>AHSN ALLOCATION</text:p>
          </table:table-cell>
          <table:table-cell office:value-type="string" table:style-name="ce15">
            <text:p>South Tyneside and Sunderland NHS Foundation Trust</text:p>
          </table:table-cell>
          <table:table-cell office:value-type="string" table:style-name="ce15">
            <text:p>7388686</text:p>
          </table:table-cell>
          <table:table-cell office:value-type="float" office:value="50000" table:style-name="ce16">
            <text:p>50,000.00</text:p>
          </table:table-cell>
          <table:table-cell office:value-type="string" table:style-name="ce15">
            <text:p>AHSN Alloca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AHSN Allocation</text:p>
          </table:table-cell>
          <table:table-cell office:value-type="string" table:style-name="ce15">
            <text:p>AHSN ALLOCATION</text:p>
          </table:table-cell>
          <table:table-cell office:value-type="string" table:style-name="ce15">
            <text:p>County Durham And Darlington NHS Foundation Trust</text:p>
          </table:table-cell>
          <table:table-cell office:value-type="string" table:style-name="ce15">
            <text:p>7388689</text:p>
          </table:table-cell>
          <table:table-cell office:value-type="float" office:value="55555.48" table:style-name="ce16">
            <text:p>55,555.48</text:p>
          </table:table-cell>
          <table:table-cell office:value-type="string" table:style-name="ce15">
            <text:p>AHSN Alloca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0T01:00:00" table:style-name="ce13">
            <text:p>20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Waters Ltd</text:p>
          </table:table-cell>
          <table:table-cell office:value-type="string" table:style-name="ce15">
            <text:p>7388742</text:p>
          </table:table-cell>
          <table:table-cell office:value-type="float" office:value="43186.080000000002" table:style-name="ce16">
            <text:p>43,186.08</text:p>
          </table:table-cell>
          <table:table-cell office:value-type="string" table:style-name="ce15">
            <text:p>Laboratory Equipment -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2T01:00:00" table:style-name="ce13">
            <text:p>22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Roche Diagnostics Ltd</text:p>
          </table:table-cell>
          <table:table-cell office:value-type="string" table:style-name="ce15">
            <text:p>7388782</text:p>
          </table:table-cell>
          <table:table-cell office:value-type="float" office:value="906601.42" table:style-name="ce16">
            <text:p>906,601.42</text:p>
          </table:table-cell>
          <table:table-cell office:value-type="string" table:style-name="ce15">
            <text:p>Laboratory External Te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5">
            <text:p>7388790</text:p>
          </table:table-cell>
          <table:table-cell office:value-type="float" office:value="1230000" table:style-name="ce16">
            <text:p>1,230,000.0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Substantive Staff (Apprentices)</text:p>
          </table:table-cell>
          <table:table-cell office:value-type="string" table:style-name="ce15">
            <text:p>OTHER SERVICES</text:p>
          </table:table-cell>
          <table:table-cell office:value-type="string" table:style-name="ce15">
            <text:p>Northumbria Healthcare Ft-Lead Employer Trust</text:p>
          </table:table-cell>
          <table:table-cell office:value-type="string" table:style-name="ce15">
            <text:p>7388930</text:p>
          </table:table-cell>
          <table:table-cell office:value-type="float" office:value="122493.36" table:style-name="ce16">
            <text:p>122,493.36</text:p>
          </table:table-cell>
          <table:table-cell office:value-type="string" table:style-name="ce15">
            <text:p>Apprenticeship Levy Paym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19T01:00:00" table:style-name="ce13">
            <text:p>19/05/2026</text:p>
          </table:table-cell>
          <table:table-cell office:value-type="string" table:style-name="ce14">
            <text:p>AHSN Allocation</text:p>
          </table:table-cell>
          <table:table-cell office:value-type="string" table:style-name="ce15">
            <text:p>AHSN ALLOCATION</text:p>
          </table:table-cell>
          <table:table-cell office:value-type="string" table:style-name="ce15">
            <text:p>South Tees Hospitals NHS Foundation Trust</text:p>
          </table:table-cell>
          <table:table-cell office:value-type="string" table:style-name="ce15">
            <text:p>7388950</text:p>
          </table:table-cell>
          <table:table-cell office:value-type="float" office:value="50000" table:style-name="ce16">
            <text:p>50,000.00</text:p>
          </table:table-cell>
          <table:table-cell office:value-type="string" table:style-name="ce15">
            <text:p>AHSN Alloca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Cobalt Health</text:p>
          </table:table-cell>
          <table:table-cell office:value-type="string" table:style-name="ce15">
            <text:p>7389129</text:p>
          </table:table-cell>
          <table:table-cell office:value-type="float" office:value="54375" table:style-name="ce16">
            <text:p>54,375.00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2T01:00:00" table:style-name="ce13">
            <text:p>22/05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Roche Diagnostics Ltd</text:p>
          </table:table-cell>
          <table:table-cell office:value-type="string" table:style-name="ce15">
            <text:p>7389156</text:p>
          </table:table-cell>
          <table:table-cell office:value-type="float" office:value="1021954.66" table:style-name="ce16">
            <text:p>1,021,954.66</text:p>
          </table:table-cell>
          <table:table-cell office:value-type="string" table:style-name="ce15">
            <text:p>Laboratory External Te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5">
            <text:p>7390385</text:p>
          </table:table-cell>
          <table:table-cell office:value-type="float" office:value="29892.12" table:style-name="ce16">
            <text:p>29,892.1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5">
            <text:p>7390774</text:p>
          </table:table-cell>
          <table:table-cell office:value-type="float" office:value="244800" table:style-name="ce16">
            <text:p>244,8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5">
            <text:p>7390775</text:p>
          </table:table-cell>
          <table:table-cell office:value-type="float" office:value="50400" table:style-name="ce16">
            <text:p>50,4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Grifols UK Ltd</text:p>
          </table:table-cell>
          <table:table-cell office:value-type="string" table:style-name="ce15">
            <text:p>7390776</text:p>
          </table:table-cell>
          <table:table-cell office:value-type="float" office:value="118080" table:style-name="ce16">
            <text:p>118,08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1T01:00:00" table:style-name="ce13">
            <text:p>21/05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ewcastle Hospitals Pharmaservices Limited</text:p>
          </table:table-cell>
          <table:table-cell office:value-type="string" table:style-name="ce15">
            <text:p>7390883</text:p>
          </table:table-cell>
          <table:table-cell office:value-type="float" office:value="5250000" table:style-name="ce16">
            <text:p>5,250,0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P+HS Architects Ltd</text:p>
          </table:table-cell>
          <table:table-cell office:value-type="string" table:style-name="ce15">
            <text:p>7390898</text:p>
          </table:table-cell>
          <table:table-cell office:value-type="float" office:value="81447.600000000006" table:style-name="ce16">
            <text:p>81,447.60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7T01:00:00" table:style-name="ce13">
            <text:p>27/05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PS UK&amp;I Ltd</text:p>
          </table:table-cell>
          <table:table-cell office:value-type="string" table:style-name="ce15">
            <text:p>7390942</text:p>
          </table:table-cell>
          <table:table-cell office:value-type="float" office:value="69879.360000000001" table:style-name="ce16">
            <text:p>69,879.36</text:p>
          </table:table-cell>
          <table:table-cell office:value-type="string" table:style-name="ce15">
            <text:p>Postage and Carriag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5-28T01:00:00" table:style-name="ce13">
            <text:p>28/05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BUS &amp; DEVELOPMENT DIRECTOR</text:p>
          </table:table-cell>
          <table:table-cell office:value-type="string" table:style-name="ce15">
            <text:p>Marsh Ltd</text:p>
          </table:table-cell>
          <table:table-cell office:value-type="string" table:style-name="ce15">
            <text:p>7393050</text:p>
          </table:table-cell>
          <table:table-cell office:value-type="float" office:value="25202.5" table:style-name="ce16">
            <text:p>25,202.50</text:p>
          </table:table-cell>
          <table:table-cell office:value-type="string" table:style-name="ce15">
            <text:p>Professional Fees</text:p>
          </table:table-cell>
          <table:table-cell table:number-columns-repeated="16374" table:style-name="ce1"/>
        </table:table-row>
        <table:table-row table:number-rows-repeated="1048308" table:style-name="ro1">
          <table:table-cell table:number-columns-repeated="16384"/>
        </table:table-row>
        <table:named-expressions>
          <table:named-range table:name="Print_Area" table:cell-range-address="2026_1_April.$B$1:2026_1_April.$J$27" table:base-cell-address="2026_1_April.$A$1"/>
        </table:named-expressions>
      </table:table>
      <table:database-ranges>
        <table:database-range table:target-range-address="2026_1_April.B4:2026_1_April.J18" table:contains-header="false">
          <table:sort>
            <table:sort-by table:field-number="2"/>
          </table:sort>
        </table:database-range>
        <table:database-range table:target-range-address="2026_1_April.B3:2026_1_April.J268" table:display-filter-buttons="true">
          <table:sort>
            <table:sort-by table:field-number="4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-</number:text>
      <number:year/>
    </number:date-style>
    <number:text-style style:name="N30">
      <number:text-content/>
    </number:text-style>
    <number:number-style style:name="N36P0">
      <number:number number:decimal-places="2" number:min-decimal-places="2" number:min-integer-digits="1" number:grouping="true"/>
    </number:number-style>
    <number:number-style style:name="N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25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Smith, Stuart</meta:initial-creator>
    <dc:creator>HAYNES, Christopher (THE NEWCASTLE UPON TYNE HOSPITALS</dc:creator>
    <meta:creation-date>2017-11-10T11:34:29Z</meta:creation-date>
    <dc:date>2026-06-30T09:03:54Z</dc:date>
    <meta:print-date>2022-06-16T09:56:59Z</meta:print-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</office:meta>
</office:document-meta>
</file>